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ses:high_performance_computing:coroutines_map"/><text:bookmark-start text:name="__RefHeading___coroutines_map_1"/><text:bookmark-start text:name="coroutines_map"/>Coroutines Map<text:bookmark-end text:name="__RefHeading___coroutines_map_1"/><text:bookmark-end text:name="coroutines_map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courses:high_performance_computing:coroutines_map</dc:title>
  </office:meta>
</office:document-meta>
</file>