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hpc_elements:outline"/><text:bookmark-start text:name="__RefHeading___план-проспект_1"/><text:bookmark-start text:name="план-проспект"/>План-проспект<text:bookmark-end text:name="__RefHeading___план-проспект_1"/><text:bookmark-end text:name="план-проспект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№  </text:p>
          </table:table-cell>
          <table:covered-table-cell/>
          <table:table-cell office:value-type="string" table:style-name="tableheader">
            <text:p text:style-name="Table_20_Heading">  Раздел  </text:p>
          </table:table-cell>
          <table:table-cell office:value-type="string" table:style-name="tableheader">
            <text:p text:style-name="Table_20_Heading">  Страниц  </text:p>
          </table:table-cell>
        </table:table-row>
        <table:table-row>
          <table:table-cell office:value-type="string" table:style-name="tablecell" table:number-rows-spanned="2">
            <text:p text:style-name="tablealignright">  1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Введение</text:span></text:span>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right">  2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Многопоточность в ОС</text:span></text:span> </text:p>
          </table:table-cell>
          <table:table-cell office:value-type="string" table:style-name="tablecell">
            <text:p text:style-name="tablealignleft"> 10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Процессы и потоки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Жизненный цикл поток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Завершение потоков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5">
            <text:p text:style-name="tablealignright">  3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Синхронизация</text:span></text:span> </text:p>
          </table:table-cell>
          <table:table-cell office:value-type="string" table:style-name="tablecell">
            <text:p text:style-name="tablealignleft"> 50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Ресурсы и их защит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Алгоритмы синхронизации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Примитивы синхронизации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Модели памяти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right">  4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Алгоритмы</text:span></text:span> </text:p>
          </table:table-cell>
          <table:table-cell office:value-type="string" table:style-name="tablecell">
            <text:p text:style-name="tablealignleft"> 15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Lock-Fre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Wait-Free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5">
            <text:p text:style-name="tablealignright">  5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Ошибки || пограммирования</text:span></text:span> </text:p>
          </table:table-cell>
          <table:table-cell office:value-type="string" table:style-name="tablecell">
            <text:p text:style-name="tablealignleft"> 20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Dead Loc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Data Rac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AB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right">  6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Архитектура</text:span></text:span> </text:p>
          </table:table-cell>
          <table:table-cell office:value-type="string" table:style-name="tablecell">
            <text:p text:style-name="tablealignleft"> 20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Polling &amp;&amp; Event Driv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Шаблоны реализации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right">  7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Технологии</text:span></text:span> </text:p>
          </table:table-cell>
          <table:table-cell office:value-type="string" table:style-name="tablecell">
            <text:p text:style-name="tablealignleft"> 20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C++ framework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Java frameworks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right">  8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Анализ производительности</text:span></text:span> </text:p>
          </table:table-cell>
          <table:table-cell office:value-type="string" table:style-name="tablecell">
            <text:p text:style-name="tablealignleft"> 15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Предварительный анализ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Профилирование C+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Профилирование Java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right">  9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Транзакционная память</text:span></text:span>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ST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HTM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right">  10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Разное</text:span></text:span>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синхронный ввод/вывод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Оптимизации компиляторов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hpc_elements:outline</dc:title>
  </office:meta>
</office:document-meta>
</file>