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questions"/><text:bookmark-start text:name="__RefHeading___вопросы_к_проверке_знаний_1"/><text:bookmark-start text:name="вопросы_к_проверке_знаний"/>Вопросы к проверке знаний<text:bookmark-end text:name="__RefHeading___вопросы_к_проверке_знаний_1"/><text:bookmark-end text:name="вопросы_к_проверке_знаний"/></text:h>
      <text:h text:style-name="Heading_20_2" text:outline-level="2"><text:bookmark-start text:name="__RefHeading___уровни_абстракции_технологий_2"/><text:bookmark-start text:name="уровни_абстракции_технологий"/>1. Уровни абстракции технологий<text:bookmark-end text:name="__RefHeading___уровни_абстракции_технологий_2"/><text:bookmark-end text:name="уровни_абстракции_технологий"/></text:h>
      <text:p text:style-name="Text_20_body">Расположите в порядке увеличения степени абстракции технологии высокопроизводительных вычислений:</text:p>
      <text:list text:style-name="Numbering_20_1" text:continue-numbering="false">
        <text:list-item>
          <text:p text:style-name="Numbering_20_1_Content_First"> OS Threads, SSE/MMX, C++11 Threads/Java Threads, TBB/Fork-Join framework </text:p>
        </text:list-item>
        <text:list-item>
          <text:p text:style-name="Numbering_20_1_Content"> SSE/MMX, OS Threads, TBB/Fork-Join framework, C++11 Threads/Java Threads</text:p>
        </text:list-item>
        <text:list-item>
          <text:p text:style-name="Numbering_20_1_Content"> SSE/MMX, OS Threads, C++11 Threads/Java Threads, TBB/Fork-Join framework </text:p>
        </text:list-item>
        <text:list-item>
          <text:p text:style-name="Numbering_20_1_Content_Last"> OS Threads, TBB/Fork-Join framework, C++11 Threads/Java Threads, SSE/MMX</text:p>
        </text:list-item>
      </text:list>
      <text:h text:style-name="Heading_20_2" text:outline-level="2"><text:bookmark-start text:name="__RefHeading___закон_амдала_3"/><text:bookmark-start text:name="закон_амдала"/>2. Закон Амдала<text:bookmark-end text:name="__RefHeading___закон_амдала_3"/><text:bookmark-end text:name="закон_амдала"/></text:h>
      <text:p text:style-name="Text_20_body">Что показывает закон Амдала:</text:p>
      <text:list text:style-name="Numbering_20_1" text:continue-numbering="false">
        <text:list-item>
          <text:p text:style-name="Numbering_20_1_Content_First"> Прирост производительности в зависимости от доли последовательного кода и числа вычислительных элементов</text:p>
        </text:list-item>
        <text:list-item>
          <text:p text:style-name="Numbering_20_1_Content"> Прирост производительности в зависимости от числа вычислительных элементов и используемой технологии распараллеливания</text:p>
        </text:list-item>
        <text:list-item>
          <text:p text:style-name="Numbering_20_1_Content"> Число вычислительных элементов, необходимое для достижения заданного уровня роста производительности</text:p>
        </text:list-item>
        <text:list-item>
          <text:p text:style-name="Numbering_20_1_Content_Last"> Долю последовательного кода, производительность которого невозможно повысить</text:p>
        </text:list-item>
      </text:list>
      <text:h text:style-name="Heading_20_2" text:outline-level="2"><text:bookmark-start text:name="__RefHeading___завершение_потоков_4"/><text:bookmark-start text:name="завершение_потоков"/>3. Завершение потоков<text:bookmark-end text:name="__RefHeading___завершение_потоков_4"/><text:bookmark-end text:name="завершение_потоков"/></text:h>
      <text:p text:style-name="Text_20_body">Как называются функции, внутри которых, в зависимости от используемой технологии, происходит проверка на необходимость завершения работы потока и по результатам проверки возможно выкидывание исключений или завершение потока с применением стека зарегистрированных функций:</text:p>
      <text:list text:style-name="Numbering_20_1" text:continue-numbering="false">
        <text:list-item>
          <text:p text:style-name="Numbering_20_1_Content_First"> Функции завершения потока</text:p>
        </text:list-item>
        <text:list-item>
          <text:p text:style-name="Numbering_20_1_Content"> join-функции</text:p>
        </text:list-item>
        <text:list-item>
          <text:p text:style-name="Numbering_20_1_Content"> Cancellation / interruption points</text:p>
        </text:list-item>
        <text:list-item>
          <text:p text:style-name="Numbering_20_1_Content_Last"> Signal handl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questions</dc:title>
  </office:meta>
</office:document-meta>
</file>