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контейнерная_виртуализация_android"/><text:bookmark-start text:name="__RefHeading___контейнерная_виртуализация_android_1"/><text:bookmark-start text:name="контейнерная_виртуализация_android"/>Контейнерная виртуализация Android<text:bookmark-end text:name="__RefHeading___контейнерная_виртуализация_android_1"/><text:bookmark-end text:name="контейнерная_виртуализация_androi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контейнерная_виртуализация_android</dc:title>
  </office:meta>
</office:document-meta>
</file>