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2fc002a0621a7a9519ee3c31f546ad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blog:марк_заславский_получил_именную_стипендию"/><text:bookmark-start text:name="__RefHeading___марк_заславский_получил_именную_стипендию_raidix_1"/><text:bookmark-start text:name="марк_заславский_получил_именную_стипендию_raidix"/>Марк Заславский получил именную стипендию RAIDIX<text:bookmark-end text:name="__RefHeading___марк_заславский_получил_именную_стипендию_raidix_1"/><text:bookmark-end text:name="марк_заславский_получил_именную_стипендию_raidix"/></text:h>
      <text:p text:style-name="Text_20_body"><draw:frame draw:style-name="media" draw:name="0" text:anchor-type="as-char" draw:z-index="0" svg:width="4.4979166666667cm" svg:height="3.1359976759628cm"><draw:image xlink:href="Pictures/92fc002a0621a7a9519ee3c31f546ad6.png" xlink:type="simple" xlink:show="embed" xlink:actuate="onLoad"/></draw:frame></text:p>
      <text:p text:style-name="Text_20_body">Активный участник нашей лаборатории, Марк Заславский, получил именую стипендию от компании RAIDIX за весомый вклад в развитие проекта, посвященного исследованию производительности систем хранения данных, построенных по принципу Active-Active. </text:p>
      <text:p text:style-name="Text_20_body">Марком, при подержке экспертов компании RAIDIX, была разработана математическая и имитационная модель, позволяющая изучать поведение системы хранения данных (СХД) при различных нагрузках и шаблонах (паттернах) доступа к данным. Рассматриваемый класс систем хранения состоит из двух процессоров обработки потоков данных (Storage Processors) использующих для ускорения работы кэш и набор алгоритмов, управляющих его когерентностью и наполнением. Созданные модели позволяют тестировать производительность СХД и отлаживать алгоритмы управления кэш-памятью не прибегая к использованию дорогостоящего оборудования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blog:марк_заславский_получил_именную_стипендию</dc:title>
  </office:meta>
</office:document-meta>
</file>