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acd88a2a84a2c4212659abf3af46dfd.jpg"/>
  <manifest:file-entry manifest:media-type="image/jpeg" manifest:full-path="Pictures/739489b927161ae84257ca29c164548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:moblin_and_maemo"/><text:bookmark-start text:name="__RefHeading___moblin_and_maemo_1"/><text:bookmark-start text:name="moblin_and_maemo"/>Moblin and MAEMO<text:bookmark-end text:name="__RefHeading___moblin_and_maemo_1"/><text:bookmark-end text:name="moblin_and_maemo"/></text:h>
      <text:p text:style-name="Text_20_body">I've found device that looks like as maemo (Nokia810).
Source: <text:a xlink:type="simple" xlink:href="http://www.linuxcenter.ru/moblin" text:style-name="Internet_20_link" text:visited-style-name="Visited_20_Internet_20_Link">http://www.linuxcenter.ru/moblin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1.90625cm" svg:height="7.9375cm"><draw:image xlink:href="Pictures/bacd88a2a84a2c4212659abf3af46dfd.jp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2.514791666667cm" svg:height="9.8689583333333cm"><draw:image xlink:href="Pictures/739489b927161ae84257ca29c1645489.jpg" xlink:type="simple" xlink:show="embed" xlink:actuate="onLoad"/></draw:frame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:moblin_and_maemo</dc:title>
  </office:meta>
</office:document-meta>
</file>