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f1f152e646914bd35b4498f418de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source_code_analyzer_version_0.1.4_published_for_ubuntu"/><text:bookmark-start text:name="__RefHeading___source_code_analyzer_version_0.1.4_published_for_ubuntu_1"/><text:bookmark-start text:name="source_code_analyzer_version_0.1.4_published_for_ubuntu"/>Source Code Analyzer version 0.1.4 published for ubuntu<text:bookmark-end text:name="__RefHeading___source_code_analyzer_version_0.1.4_published_for_ubuntu_1"/><text:bookmark-end text:name="source_code_analyzer_version_0.1.4_published_for_ubuntu"/></text:h>
      <text:p text:style-name="Text_20_body"><draw:frame draw:style-name="media" draw:name="0" text:anchor-type="as-char" draw:z-index="0" svg:width="1.3229166666667cm" svg:height="1.3229166666667cm"><draw:image xlink:href="Pictures/b4f1f152e646914bd35b4498f418de55.png" xlink:type="simple" xlink:show="embed" xlink:actuate="onLoad"/></draw:frame> Source Code Analyzer (SCA) version 0.1.4 has been successfuly published at Ubuntu Software Center. </text:p>
      <text:p text:style-name="Text_20_body">Application is available for 12.04-13.10 Ubuntu versions. Key features:</text:p>
      <text:list text:style-name="List_20_1" text:continue-numbering="false">
        <text:list-item>
          <text:p text:style-name="List_20_1_Content_First"> drawing graphs for sources tree</text:p>
        </text:list-item>
        <text:list-item>
          <text:p text:style-name="List_20_1_Content"> export graphs to image file</text:p>
        </text:list-item>
        <text:list-item>
          <text:p text:style-name="List_20_1_Content_Last"> binary and text viewing of sources</text:p>
        </text:list-item>
      </text:list>
      <text:p text:style-name="Text_20_body">SCA coulb be directly downloaded from Ubuntu Software Center or by following <text:a xlink:type="simple" xlink:href="https://apps.ubuntu.com/cat/applications/sca/" text:style-name="Internet_20_link" text:visited-style-name="Visited_20_Internet_20_Link">this link</text:a></text:p>
      <text:p text:style-name="Text_20_body">Features for next release:</text:p>
      <text:list text:style-name="List_20_1" text:continue-numbering="false">
        <text:list-item>
          <text:p text:style-name="List_20_1_Content_First"> UI customization support</text:p>
        </text:list-item>
        <text:list-item>
          <text:p text:style-name="List_20_1_Content"> graph saving/restoring from files</text:p>
        </text:list-item>
        <text:list-item>
          <text:p text:style-name="List_20_1_Content"> graph search and filtration  </text:p>
        </text:list-item>
        <text:list-item>
          <text:p text:style-name="List_20_1_Content_Last"> graph and source tree annotations sup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source_code_analyzer_version_0.1.4_published_for_ubuntu</dc:title>
  </office:meta>
</office:document-meta>
</file>