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9db152b3e5757ce56468c27cd2a837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s:kkv:code_collaborator_funs_me"/><text:bookmark-start text:name="__RefHeading___code_collaborator_funs_me_1"/><text:bookmark-start text:name="code_collaborator_funs_me"/>Code Collaborator funs me<text:bookmark-end text:name="__RefHeading___code_collaborator_funs_me_1"/><text:bookmark-end text:name="code_collaborator_funs_me"/></text:h>
      <text:p text:style-name="Text_20_body">Once I was doing code review in the deep night by CC and it has decided to fun me:</text:p>
      <text:p text:style-name="Text_20_body"><draw:frame draw:style-name="media" draw:name="0" text:anchor-type="as-char" draw:z-index="0" svg:width="7.2495833333333cm" svg:height="3.4395833333333cm"><draw:image xlink:href="Pictures/19db152b3e5757ce56468c27cd2a837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s:kkv:code_collaborator_funs_me</dc:title>
  </office:meta>
</office:document-meta>
</file>