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ebb73a088c7377decd2e0684da5f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janne_ofversten_day1_battery_and_so_on_nokia_seminar"/><text:bookmark-start text:name="__RefHeading___janne_ofversten_day1_battery_and_so_on_nokia_seminar_1"/><text:bookmark-start text:name="janne_ofversten_day1_battery_and_so_on_nokia_seminar"/>Janne Ofversten, day1 (battery and so on), nokia seminar<text:bookmark-end text:name="__RefHeading___janne_ofversten_day1_battery_and_so_on_nokia_seminar_1"/><text:bookmark-end text:name="janne_ofversten_day1_battery_and_so_on_nokia_seminar"/></text:h>
      <text:p text:style-name="Text_20_body">nokia trends</text:p>
      <text:list text:style-name="List_20_1" text:continue-numbering="false">
        <text:list-item>
          <text:p text:style-name="List_20_1_Content_First"> cloud computing</text:p>
        </text:list-item>
        <text:list-item>
          <text:p text:style-name="List_20_1_Content"> context awareness</text:p>
        </text:list-item>
        <text:list-item>
          <text:p text:style-name="List_20_1_Content_Last"> augmented reality </text:p>
        </text:list-item>
      </text:list>
      <text:p text:style-name="Text_20_body"> <draw:frame draw:style-name="media" draw:name="0" text:anchor-type="as-char" draw:z-index="0" svg:width="21.59cm" style:rel-width="100%" svg:height="14.366875cm" style:rel-height="scale"><draw:image xlink:href="Pictures/2febb73a088c7377decd2e0684da5f7e.png" xlink:type="simple" xlink:show="embed" xlink:actuate="onLoad"/></draw:frame></text:p>
      <text:list text:style-name="List_20_1" text:continue-numbering="false">
        <text:list-item>
          <text:p text:style-name="List_20_1_Content_First"> N97 without activity – 5mA, 300 hours</text:p>
        </text:list-item>
        <text:list-item>
          <text:p text:style-name="List_20_1_Content_Last"> N97 with activity  6 background apps – 55mA, 27 hours </text:p>
        </text:list-item>
      </text:list>
      <text:list text:style-name="List_20_1" text:continue-numbering="false">
        <text:list-item>
          <text:p text:style-name="List_20_1_Content_First"> battery capacity increses 5-10% annualy</text:p>
        </text:list-item>
        <text:list-item>
          <text:p text:style-name="List_20_1_Content"> battery is the biggest component in the device</text:p>
        </text:list-item>
        <text:list-item>
          <text:p text:style-name="List_20_1_Content_Last"> they optimize number of network accesses and amount of transferred data. (could we consider an optimization by using several kinds of networks)</text:p>
        </text:list-item>
      </text:list>
      <text:h text:style-name="Heading_20_5" text:outline-level="5"><text:bookmark-start text:name="__RefHeading___consumers_2"/><text:bookmark-start text:name="consumers"/>consumers<text:bookmark-end text:name="__RefHeading___consumers_2"/><text:bookmark-end text:name="consumers"/></text:h>
      <text:list text:style-name="List_20_1" text:continue-numbering="false">
        <text:list-item>
          <text:p text:style-name="List_20_1_Content_First"> cpu, display, wireless</text:p>
        </text:list-item>
        <text:list-item>
          <text:p text:style-name="List_20_1_Content"> software optimization decreases power consumption too</text:p>
        </text:list-item>
        <text:list-item>
          <text:p text:style-name="List_20_1_Content"> active pixels consumes a lot</text:p>
        </text:list-item>
        <text:list-item>
          <text:p text:style-name="List_20_1_Content"> opt: draw something if it is actually seen by user</text:p>
        </text:list-item>
        <text:list-item>
          <text:p text:style-name="List_20_1_Content"> efficiency of network edpends on conditions: NW strengh, broadcast</text:p>
          <text:list text:style-name="List_20_1">
            <text:list-item>
              <text:p text:style-name="List_20_1_Content"> growing netw applications, like keep alive tcp - there are places for doing somethig</text:p>
            </text:list-item>
            <text:list-item>
              <text:p text:style-name="List_20_1_Content"> connected applications is the biggest challenge</text:p>
            </text:list-item>
            <text:list-item>
              <text:p text:style-name="List_20_1_Content_Last"> tradeoff signalig: availability vs energy</text:p>
            </text:list-item>
          </text:list>
        </text:list-item>
      </text:list>
      <text:h text:style-name="Heading_20_5" text:outline-level="5"><text:bookmark-start text:name="__RefHeading___qa_3"/><text:bookmark-start text:name="qa"/>QA<text:bookmark-end text:name="__RefHeading___qa_3"/><text:bookmark-end text:name="qa"/></text:h>
      <text:list text:style-name="List_20_1" text:continue-numbering="false">
        <text:list-item>
          <text:p text:style-name="List_20_1_Content_First"> Energy profiler works only on Symbian;</text:p>
        </text:list-item>
        <text:list-item>
          <text:p text:style-name="List_20_1_Content_Last"> They are considering to support EP on MAEMO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janne_ofversten_day1_battery_and_so_on_nokia_seminar</dc:title>
  </office:meta>
</office:document-meta>
</file>