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dfa6796e8ce43c788225751d3ac54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woman_as_road_sign"/><text:bookmark-start text:name="__RefHeading___woman_as_road_sign_1"/><text:bookmark-start text:name="woman_as_road_sign"/>Woman as road sign<text:bookmark-end text:name="__RefHeading___woman_as_road_sign_1"/><text:bookmark-end text:name="woman_as_road_sign"/></text:h>
      <text:p text:style-name="Text_20_body">We took this picture with Pavel during driving from university to EMC</text:p>
      <text:p text:style-name="Text_20_body"><draw:frame draw:style-name="media" draw:name="0" text:anchor-type="as-char" draw:z-index="0" svg:width="21.166666666667cm" style:rel-width="100%" svg:height="15.901458333333cm" style:rel-height="scale"><draw:image xlink:href="Pictures/3dfa6796e8ce43c788225751d3ac54d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woman_as_road_sign</dc:title>
  </office:meta>
</office:document-meta>
</file>