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materials:beaconing80211s:powersavein2d"/><text:bookmark-start text:name="__RefHeading___режим_энергосбережения_1"/><text:bookmark-start text:name="режим_энергосбережения"/>Режим энергосбережения<text:bookmark-end text:name="__RefHeading___режим_энергосбережения_1"/><text:bookmark-end text:name="режим_энергосбережения"/></text:h>
      <text:p text:style-name="Text_20_body"><text:span text:style-name="Emphasis">MP</text:span> узел может буферизировать кадры, прослеживать энергетические режимы каждого узла, с которым есть линк (<text:span text:style-name="Emphasis">peer MP</text:span>), и использовать <text:span text:style-name="Emphasis">peer</text:span> сервисные периоды для передачи данных.</text:p>
      <text:p text:style-name="Text_20_body">Узел, работающий в режиме энергосбережения или переходящий в него, называется <text:span text:style-name="Emphasis">энергосберегающим узлом</text:span>. Работа в режиме энергосбережения опциональна.</text:p>
      <text:h text:style-name="Heading_20_2" text:outline-level="2"><text:bookmark-start text:name="__RefHeading___зависящие_от_линка_энергорежимы_2"/><text:bookmark-start text:name="зависящие_от_линка_энергорежимы"/>Зависящие от линка энергорежимы<text:bookmark-end text:name="__RefHeading___зависящие_от_линка_энергорежимы_2"/><text:bookmark-end text:name="зависящие_от_линка_энергорежимы"/></text:h>
      <text:p text:style-name="Text_20_body">Узел находится в одном из двух состояний:</text:p>
      <text:list text:style-name="List_20_1" text:continue-numbering="false">
        <text:list-item>
          <text:p text:style-name="List_20_1_Content_First"> бодрствующий: узел может получать/передавать кадры и использует всю мощность;</text:p>
        </text:list-item>
        <text:list-item>
          <text:p text:style-name="List_20_1_Content_Last"> дремлющий: узел не может получать/передавать кадры и потребляет очень маленькую мощность.</text:p>
        </text:list-item>
      </text:list>
      <text:p text:style-name="Text_20_body">Узлы обладают собственным энергорежимом для каждого линка, который у них есть к другому узлу. Узел поддерживает тот же режим, что и его <text:span text:style-name="Emphasis">peer MP</text:span>. Энергорежимы линков одного узла независимы, поэтому узел может работать в других режимах на других линках. Узел поддерживает энергорежим и для <text:span text:style-name="Emphasis">non-peer MP</text:span> узлов (см. 11В.13.2 <draw:frame draw:style-name="media" draw:name="0" text:anchor-type="as-char" draw:z-index="0" svg:width="" svg:rel-width="100%" svg:height="0cm"><draw:image xlink:href="Pictures/a14ead74cbbf286576fa5248d3de8231.svg" xlink:type="simple" xlink:show="embed" xlink:actuate="onLoad"/></draw:frame>).</text:p>
      <text:p text:style-name="Text_20_body">Определены 3 энергорежима: <text:span text:style-name="Strong_20_Emphasis">активный</text:span>, <text:span text:style-name="Strong_20_Emphasis">легкий сон</text:span>, <text:span text:style-name="Strong_20_Emphasis">глубокий сон</text:span>.</text:p>
      <text:list text:style-name="List_20_1" text:continue-numbering="false">
        <text:list-item>
          <text:p text:style-name="List_20_1_Content_First"> Активный режим (<text:span text:style-name="Emphasis">Active mode</text:span>): узел все время в бодрствующем состоянии.</text:p>
        </text:list-item>
        <text:list-item>
          <text:p text:style-name="List_20_1_Content"> Режим легкого сна (<text:span text:style-name="Emphasis">Light sleep mode</text:span>): узел переключается между бодрствованием и сном по правилам приема и передачи кадров. Узел слушает все маяки  своих <text:span text:style-name="Emphasis">peer MP</text:span>.</text:p>
        </text:list-item>
        <text:list-item>
          <text:p text:style-name="List_20_1_Content_Last"> Режим глубокого сна (<text:span text:style-name="Emphasis">Deep sleep mode</text:span>): узел переключается между бодрствованием и сном по правилам приема и передачи кадров. Узел может решить не слушать маяки от своего <text:span text:style-name="Emphasis">peer MP</text:span>.</text:p>
        </text:list-item>
      </text:list>
      <text:p text:style-name="Text_20_body">Используемый энергорежим указан двумя полями: <text:span text:style-name="Emphasis">Power Save Level</text:span> и <text:span text:style-name="Emphasis">Power Management</text:span> в поле <text:span text:style-name="Emphasis">Frame Control</text:span>.</text:p>
      <text:p text:style-name="Text_20_body"><text:span text:style-name="Strong_20_Emphasis">Таблица 1. Определение энергорежима.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Уровень активности  </text:p>
          </table:table-cell>
          <table:table-cell office:value-type="string" table:style-name="tableheader">
            <text:p text:style-name="Table_20_Heading">  Энергорежим  </text:p>
          </table:table-cell>
          <table:table-cell office:value-type="string" table:style-name="tableheader">
            <text:p text:style-name="Table_20_Heading">  Поле <text:span text:style-name="Emphasis">Power Management</text:span>  </text:p>
          </table:table-cell>
          <table:table-cell office:value-type="string" table:style-name="tableheader">
            <text:p text:style-name="Table_20_Heading">  Поле <text:span text:style-name="Emphasis">Power Save Level</text:span>  </text:p>
          </table:table-cell>
        </table:table-row>
        <table:table-row>
          <table:table-cell office:value-type="string" table:style-name="tablecell">
            <text:p text:style-name="tablealigncenter">  Наивысший  </text:p>
          </table:table-cell>
          <table:table-cell office:value-type="string" table:style-name="tablecell">
            <text:p text:style-name="tablealigncenter">  Active Mode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Reserved  </text:p>
          </table:table-cell>
        </table:table-row>
        <table:table-row>
          <table:table-cell office:value-type="string" table:style-name="tablecell">
            <text:p text:style-name="tablealigncenter">  Средний  </text:p>
          </table:table-cell>
          <table:table-cell office:value-type="string" table:style-name="tablecell">
            <text:p text:style-name="tablealigncenter">  Light Sleep Mode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Низший  </text:p>
          </table:table-cell>
          <table:table-cell office:value-type="string" table:style-name="tablecell">
            <text:p text:style-name="tablealigncenter">  Deep Sleep Mode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p text:style-name="Text_20_body">Для взаимодействия с <text:span text:style-name="Emphasis">peer MP</text:span> узлами в режимах <text:span text:style-name="Emphasis">Light Sleep Mode</text:span> и <text:span text:style-name="Emphasis">Deep Sleep Mode</text:span> соответственно узел может установить <text:span text:style-name="Emphasis">Active Mode</text:span> для обоих. Два энергосберегающих узла устанавливают между собой режим <text:span text:style-name="Emphasis">Deep Sleep Mode</text:span>.</text:p>
      <text:h text:style-name="Heading_20_2" text:outline-level="2"><text:bookmark-start text:name="__RefHeading___энергорежимы_для_non-peer_линков_3"/><text:bookmark-start text:name="энергорежимы_для_non-peer_линков"/>Энергорежимы для non-peer линков<text:bookmark-end text:name="__RefHeading___энергорежимы_для_non-peer_линков_3"/><text:bookmark-end text:name="энергорежимы_для_non-peer_линков"/></text:h>
      <text:p text:style-name="Text_20_body">Узел указывает свой <text:span text:style-name="Emphasis">non-peer</text:span> энергорежим в поле <text:span text:style-name="Emphasis">Power Management</text:span> в маяках и <text:span text:style-name="Emphasis">Probe Response</text:span> кадрах, а также в <text:span text:style-name="Emphasis">groupcast</text:span> кадрах. <text:span text:style-name="Emphasis">Non-peer</text:span> энергорежим требуется, когда <text:span text:style-name="Emphasis">non-peer MP</text:span> узел шлет <text:span text:style-name="Emphasis">Probe Request</text:span> и <text:span text:style-name="Emphasis">Peer Link Open Request</text:span> кадры. В результате будет установлен энергорежим, равный или меньший наименее активному режиму, в котором работает данный узел со своими <text:span text:style-name="Emphasis">peer</text:span> узлами.</text:p>
      <text:h text:style-name="Heading_20_2" text:outline-level="2"><text:bookmark-start text:name="__RefHeading___индикаторы_энергорежима_и_переходы_между_энергорежимами_4"/><text:bookmark-start text:name="индикаторы_энергорежима_и_переходы_между_энергорежимами"/>Индикаторы энергорежима и переходы между энергорежимами<text:bookmark-end text:name="__RefHeading___индикаторы_энергорежима_и_переходы_между_энергорежимами_4"/><text:bookmark-end text:name="индикаторы_энергорежима_и_переходы_между_энергорежимами"/></text:h>
      <text:p text:style-name="Text_20_body">Все индикаторы энергорежима указаны в таблице 1. В соответствии с ней выставляются указанные биты в <text:span text:style-name="Emphasis">unicast</text:span> кадрах, посылаемых по соответствующему линку.</text:p>
      <text:p text:style-name="Text_20_body">Алгоритм запуска смены энергорежима - вне данного стандарта.</text:p>
      <text:h text:style-name="Heading_20_3" text:outline-level="3"><text:bookmark-start text:name="__RefHeading___переход_на_более_активный_уровень_5"/><text:bookmark-start text:name="переход_на_более_активный_уровень"/>Переход на более активный уровень<text:bookmark-end text:name="__RefHeading___переход_на_более_активный_уровень_5"/><text:bookmark-end text:name="переход_на_более_активный_уровень"/></text:h>
      <text:h text:style-name="Heading_20_3" text:outline-level="3"><text:bookmark-start text:name="__RefHeading___переход_на_менее_активный_уровень_6"/><text:bookmark-start text:name="переход_на_менее_активный_уровень"/>Переход на менее активный уровень<text:bookmark-end text:name="__RefHeading___переход_на_менее_активный_уровень_6"/><text:bookmark-end text:name="переход_на_менее_активный_уровень"/></text:h>
      <text:h text:style-name="Heading_20_2" text:outline-level="2"><text:bookmark-start text:name="__RefHeading___mesh_tim_переходы_7"/><text:bookmark-start text:name="mesh_tim_переходы"/>Mesh TIM переходы<text:bookmark-end text:name="__RefHeading___mesh_tim_переходы_7"/><text:bookmark-end text:name="mesh_tim_переходы"/></text:h>
      <text:h text:style-name="Heading_20_2" text:outline-level="2"><text:bookmark-start text:name="__RefHeading___mesh_tim_типы_8"/><text:bookmark-start text:name="mesh_tim_типы"/>Mesh TIM типы<text:bookmark-end text:name="__RefHeading___mesh_tim_типы_8"/><text:bookmark-end text:name="mesh_tim_типы"/></text:h>
      <text:h text:style-name="Heading_20_2" text:outline-level="2"><text:bookmark-start text:name="__RefHeading___окно_бодрствования_awake_window_9"/><text:bookmark-start text:name="окно_бодрствования_awake_window"/>Окно бодрствования (Awake Window)<text:bookmark-end text:name="__RefHeading___окно_бодрствования_awake_window_9"/><text:bookmark-end text:name="окно_бодрствования_awake_window"/></text:h>
      <text:h text:style-name="Heading_20_2" text:outline-level="2"><text:bookmark-start text:name="__RefHeading___поддержка_энергосбережения_10"/><text:bookmark-start text:name="поддержка_энергосбережения"/>Поддержка энергосбережения<text:bookmark-end text:name="__RefHeading___поддержка_энергосбережения_10"/><text:bookmark-end text:name="поддержка_энергосбережения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materials:beaconing80211s:powersavein2d</dc:title>
  </office:meta>
</office:document-meta>
</file>