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d588842b083ae301f8a397f3266398.png"/>
  <manifest:file-entry manifest:media-type="image/png" manifest:full-path="Pictures/849c8d316a99cf07406fe8e2fcc026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olpc:camp:serc:memoirs09"/><text:bookmark-start text:name="__RefHeading___поток_сознания_--_что_было_в_лагере_цифровая_пустынь_2009_1"/><text:bookmark-start text:name="поток_сознания_--_что_было_в_лагере_цифровая_пустынь_2009"/>Поток сознания -- что было в лагере Цифровая Пустынь 2009<text:bookmark-end text:name="__RefHeading___поток_сознания_--_что_было_в_лагере_цифровая_пустынь_2009_1"/><text:bookmark-end text:name="поток_сознания_--_что_было_в_лагере_цифровая_пустынь_2009"/></text:h>
      <text:p text:style-name="Text_20_body"><draw:frame draw:style-name="media" draw:name="0" text:anchor-type="as-char" draw:z-index="0" svg:width="27.490208333333cm" style:rel-width="100%" svg:height="16.536458333333cm" style:rel-height="scale"><draw:image xlink:href="Pictures/44d588842b083ae301f8a397f3266398.png" xlink:type="simple" xlink:show="embed" xlink:actuate="onLoad"/></draw:frame></text:p>
      <text:h text:style-name="Heading_20_2" text:outline-level="2"><text:bookmark-start text:name="__RefHeading___лаборатория_конструкторов_2"/><text:bookmark-start text:name="лаборатория_конструкторов"/>Лаборатория Конструкторов<text:bookmark-end text:name="__RefHeading___лаборатория_конструкторов_2"/><text:bookmark-end text:name="лаборатория_конструкторов"/></text:h>
      <text:p text:style-name="Text_20_body"><draw:frame draw:style-name="media" draw:name="1" text:anchor-type="as-char" draw:z-index="1" svg:width="34.025416666667cm" style:rel-width="100%" svg:height="18.071041666667cm" style:rel-height="scale"><draw:image xlink:href="Pictures/849c8d316a99cf07406fe8e2fcc026d3.png" xlink:type="simple" xlink:show="embed" xlink:actuate="onLoad"/></draw:frame></text:p>
      <text:h text:style-name="Heading_20_2" text:outline-level="2"><text:bookmark-start text:name="__RefHeading___ирин_поток_3"/><text:bookmark-start text:name="ирин_поток"/>Ирин поток<text:bookmark-end text:name="__RefHeading___ирин_поток_3"/><text:bookmark-end text:name="ирин_поток"/></text:h>
      <text:list text:style-name="List_20_1" text:continue-numbering="false">
        <text:list-item>
          <text:p text:style-name="LastListParagraph_List_20_1_Content_First"> С 10 по 20 августа этого в селе Пустынь Арзамасского района Нижегородской области проводился второй по счету одновременно цифровой и  экологический детский лагерь. В прошлом году была первая попытка (Цифровая экология 2008) сделать что-то отличное от существующих детский лагерей, и вот удачный прошлогодний опыт решили повторить.</text:p>
        </text:list-item>
      </text:list>
      <text:list text:style-name="List_20_1" text:continue-numbering="false">
        <text:list-item>
          <text:p text:style-name="LastListParagraph_List_20_1_Content_First"> Начиналось все с детей. Как и в прошлом году преподаватели нижегородского педагогического университета, взаимодействующие активно со школами Нижнего Новгорода, попросили отобрать детей, которые захотят участвовать в таком необычном лагере. Дети были отобраны. Здесь были как и 12-13 летние школьники, как и в прошлом году, так и постарше - 15-16. Помимо этого, заинтересованные публикациями прошлого года о лагере, были и дети сторонние, родители которых посчитали нужным для их ребенка опыт участия в таком лагере.</text:p>
        </text:list-item>
      </text:list>
      <text:list text:style-name="List_20_1" text:continue-numbering="false">
        <text:list-item>
          <text:p text:style-name="LastListParagraph_List_20_1_Content_First"> Организаторами было решено, что в конце лагеря, надо выпустить несколько проектов, которые обобщат всю работу за 10 дней. 26 детей были разбиты на 4 команды, каждая из которых на протяжении всего лагеря занималась исследованием одного из 4 биотопов: лес, озеро, болото и деревня.</text:p>
        </text:list-item>
      </text:list>
      <text:list text:style-name="List_20_1" text:continue-numbering="false">
        <text:list-item>
          <text:p text:style-name="LastListParagraph_List_20_1_Content_First"> Но не только взаимодействие с природой было важно в лагере. У детей была и компьютерно-цифровая деятельность. Произошло деление детей на лаборатории. В этом году их оставили 4: лаборатория конструкторов, лаборатория журналистов, лаборатория фотографов и лаборатория неогеографов. Деление по лабораториям осуществлялось с учетом как пожеланий школьников, так и их принадлжености к определенной команде-проекту-биотопу. Идеальным был вариант, когда представители каждой команды были в каждой лаборатории. Лаборатории тоже в конце смены должны были выпустить проект или показать свой вклад как лаборатории в рамках Вики. Ответсвенными за лаборатории были назначены: лаборатория конструкторовов: Патаракин Евгений Дмитриевич, лаборатория журналистов: Мусорина Виктория Андреевна, лаборатория фотографов Патаракина Анна Евгеньевна, лаборатория неогеографов: Киселев Алексей Константинович.</text:p>
        </text:list-item>
      </text:list>
      <text:list text:style-name="List_20_1" text:continue-numbering="false">
        <text:list-item>
          <text:p text:style-name="LastListParagraph_List_20_1_Content_First">  Так как лагерь не обычный, а цифровой, то все проекты должны быть представлены в цифровом виде. Как средство хранения собранной информации в лагере была развернута МедиаВики. Современные технологии позволяли детям практически из любой точки лагеря заносить данные на сайт. Как и в прошлом году в лагере использовались нетбуки, заработанные специально для детей. Год назад при содействии (не помню как звали голланца) в лагере было 50 ноутбуков OLPC. На этот раз спонсором выступила компания Intel, предоставив 20 нетбуков Классмейт. Итого в обеспечеии лагеря были 22 нетбуков OLPC и 20 нетбуков Классмейт. Именно наличие возможности беспроводного подключения к сети и помогло организовать беспрепятсвенный доступ к внутреннему сайту.</text:p>
        </text:list-item>
      </text:list>
      <text:list text:style-name="List_20_1" text:continue-numbering="false">
        <text:list-item>
          <text:p text:style-name="LastListParagraph_List_20_1_Content_First"> Но не только дети имели к нему доступ. Любой из родителей мог подключиться к ecolab.blogsite.org и понаблюдать за жизнью лагеря и за тем, что делает ребенок и о чем рассказывает на личной страчке в wiki.</text:p>
        </text:list-item>
      </text:list>
      <text:list text:style-name="List_20_1" text:continue-numbering="false">
        <text:list-item>
          <text:p text:style-name="LastListParagraph_List_20_1_Content_First">  Обычный день был разбит на две части: часть экологическую и часть компьютерную. Когда первая половина дня занята походом, а вторая работой по лабораториям. Были конечно дня, когда все время было посвящено только походам или только работе за компьютерами.</text:p>
        </text:list-item>
      </text:list>
      <text:list text:style-name="List_20_1" text:continue-numbering="false">
        <text:list-item>
          <text:p text:style-name="LastListParagraph_List_20_1_Content_First">  Работа над проектами велась постоянно: в походам дети слушали экскурсии Сергей Борисовича Шустова, который много знает о природе Нижегородской области, в лабораториях производилась структуризация полученной информации и получения новых навыков.</text:p>
        </text:list-item>
      </text:list>
      <text:list text:style-name="List_20_1" text:continue-numbering="false">
        <text:list-item>
          <text:p text:style-name="LastListParagraph_List_20_1_Content_First"> За 10 дней Вики пополнилась больше чем двумя сотнями новых страниц, почти 250 фотографиями, треками маршрутов всех походов и, самое главное, впечатлениями участников лагеря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camp:serc:memoirs09</dc:title>
  </office:meta>
</office:document-meta>
</file>