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tc:common_activities:olpc:mesh:blog"/><text:bookmark-start text:name="__RefHeading___блог_проекта_mesh_1"/><text:bookmark-start text:name="блог_проекта_mesh"/>Блог проекта MESH<text:bookmark-end text:name="__RefHeading___блог_проекта_mesh_1"/><text:bookmark-end text:name="блог_проекта_mesh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olpc:mesh:blog</dc:title>
  </office:meta>
</office:document-meta>
</file>