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tc:common_activities:olpc:mesh:doc"/><text:bookmark-start text:name="__RefHeading___документация_1"/><text:bookmark-start text:name="документация"/>Документация<text:bookmark-end text:name="__RefHeading___документация_1"/><text:bookmark-end text:name="документация"/></text:h>
      <text:list text:style-name="List_20_1" text:continue-numbering="false">
        <text:list-item>
          <text:p text:style-name="LastListParagraph_List_20_1_Content_First"><text:a xlink:type="simple" xlink:href="http://wiki.osll.ru/doku.php/etc:common_activities:olpc:mesh:doc:standards_analysis" text:style-name="Internet_20_link" text:visited-style-name="Visited_20_Internet_20_Link">Анализ стандарта 802.11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common_activities:olpc:mesh:doc</dc:title>
  </office:meta>
</office:document-meta>
</file>