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common_activities:olpc:mesh"/><text:bookmark-start text:name="__RefHeading___olpcmesh_управление_трафиком_в_mesh-сетях_1"/><text:bookmark-start text:name="olpcmesh_управление_трафиком_в_mesh-сетях"/>OLPC:Mesh Управление трафиком в mesh-сетях<text:bookmark-end text:name="__RefHeading___olpcmesh_управление_трафиком_в_mesh-сетях_1"/><text:bookmark-end text:name="olpcmesh_управление_трафиком_в_mesh-сетях"/></text:h>
      <text:h text:style-name="Heading_20_4" text:outline-level="4"><text:bookmark-start text:name="__RefHeading___введение_2"/><text:bookmark-start text:name="введение"/>Введение<text:bookmark-end text:name="__RefHeading___введение_2"/><text:bookmark-end text:name="введение"/></text:h>
      <text:p text:style-name="Text_20_body">В настоящее время появились мобильные и ультрамобильные устройства, поддерживающие беспроводные соединения друг с другом
 и способные образовывать <text:span text:style-name="Strong_20_Emphasis">клиентскую</text:span> mesh-сеть. Такая сеть предполагает взаимодействие группы узлов без каких-либо 
инфраструктурных элементов (серверов, концентраторов, точек доступа и пр.). Примером такого устройства является XO.</text:p>
      <text:p text:style-name="Text_20_body">Подавляющее большинство современных протоколов IP-маршрутизации ориентированы на <text:span text:style-name="Strong_20_Emphasis">инфраструктурные</text:span> сети, что определяет 
ряд существенных недостатков при применении их в mesh-сетях. К этим недостаткам относятся следующие:</text:p>
      <text:list text:style-name="List_20_1" text:continue-numbering="false">
        <text:list-item>
          <text:p text:style-name="List_20_1_Content_First"> неэффективность алгоритмов ограничения объема служебного (управляющего) трафика в динамических (как по топологии так и по структуре потоков данных) сетях;</text:p>
        </text:list-item>
        <text:list-item>
          <text:p text:style-name="List_20_1_Content"> примитивность алгоритмов изменения топологии Ad Hoc сети для балансировки нагрузки;</text:p>
        </text:list-item>
        <text:list-item>
          <text:p text:style-name="List_20_1_Content_Last"> отсутствие формальных моделей поведения mesh-сетей и как следствие преобладание эмпирических правил над алгоритмическими для управления такими сетями;</text:p>
        </text:list-item>
      </text:list>
      <text:h text:style-name="Heading_20_4" text:outline-level="4"><text:bookmark-start text:name="__RefHeading___цель_3"/><text:bookmark-start text:name="цель"/>Цель<text:bookmark-end text:name="__RefHeading___цель_3"/><text:bookmark-end text:name="цель"/></text:h>
      <text:p text:style-name="Text_20_body">Повышение эффективности работы клиентских mesh-сетей</text:p>
      <text:h text:style-name="Heading_20_4" text:outline-level="4"><text:bookmark-start text:name="__RefHeading___направления_исследований_4"/><text:bookmark-start text:name="направления_исследований"/>Направления исследований<text:bookmark-end text:name="__RefHeading___направления_исследований_4"/><text:bookmark-end text:name="направления_исследований"/></text:h>
      <text:list text:style-name="List_20_1" text:continue-numbering="false">
        <text:list-item>
          <text:p text:style-name="List_20_1_Content_First"> Исследовательские</text:p>
          <text:list text:style-name="List_20_1">
            <text:list-item>
              <text:p text:style-name="List_20_1_Content"> Обзор состояния алгоритмов, стандартов и программных реализаций протоколов управления/маршрутизации</text:p>
            </text:list-item>
            <text:list-item>
              <text:p text:style-name="List_20_1_Content"> Сбор и классификация научных работ за последние годы в областях:</text:p>
              <text:list text:style-name="List_20_1">
                <text:list-item>
                  <text:p text:style-name="List_20_1_Content"> Маршрутизация и управление в Ad Hoc и Mesh сетях</text:p>
                </text:list-item>
                <text:list-item>
                  <text:p text:style-name="List_20_1_Content"> Управление QoS</text:p>
                </text:list-item>
                <text:list-item>
                  <text:p text:style-name="List_20_1_Content"> Маршрутизация </text:p>
                </text:list-item>
              </text:list>
            </text:list-item>
            <text:list-item>
              <text:p text:style-name="List_20_1_Content"> Классификация устройств и производителей в которых требуется поддержка клиентских mesh-сетей</text:p>
            </text:list-item>
            <text:list-item>
              <text:p text:style-name="List_20_1_Content"> Разработка и исследование формальной модели клиентской mesh-сети, подразумевающей </text:p>
              <text:list text:style-name="List_20_1">
                <text:list-item>
                  <text:p text:style-name="List_20_1_Content"> управление QoS</text:p>
                </text:list-item>
                <text:list-item>
                  <text:p text:style-name="List_20_1_Content"> динамическую реконфигурацию топологии</text:p>
                </text:list-item>
                <text:list-item>
                  <text:p text:style-name="List_20_1_Content_Last"> управление объемом служебного трафика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Разработки</text:p>
          <text:list text:style-name="List_20_1">
            <text:list-item>
              <text:p text:style-name="List_20_1_Content"> Моделирование и изучение параметров модели</text:p>
            </text:list-item>
            <text:list-item>
              <text:p text:style-name="List_20_1_Content"> Разработка и тестирование протоколов управления и маршрутизации</text:p>
            </text:list-item>
            <text:list-item>
              <text:p text:style-name="List_20_1_Content"> Разработка Open Source реализаций для XO</text:p>
            </text:list-item>
            <text:list-item>
              <text:p text:style-name="List_20_1_Content"> Тестирование “вживую” на оборудовании</text:p>
            </text:list-item>
          </text:list>
        </text:list-item>
        <text:list-item>
          <text:p text:style-name="List_20_1_Content"> Документирование</text:p>
          <text:list text:style-name="List_20_1">
            <text:list-item>
              <text:p text:style-name="List_20_1_Content"> публикация результатов в журналах и сборниках трудов конференций</text:p>
            </text:list-item>
            <text:list-item>
              <text:p text:style-name="List_20_1_Content_Last"> разработка RFC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mesh</dc:title>
  </office:meta>
</office:document-meta>
</file>