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a9558a237ec5ec60bc58b517cc7d80.png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misc:software_update703"/><text:bookmark-start text:name="__RefHeading___опыт_обновления_системы_до_build_703_1"/><text:bookmark-start text:name="опыт_обновления_системы_до_build_703"/>Опыт обновления системы до build 703<text:bookmark-end text:name="__RefHeading___опыт_обновления_системы_до_build_703_1"/><text:bookmark-end text:name="опыт_обновления_системы_до_build_703"/></text:h>
      <text:h text:style-name="Heading_20_4" text:outline-level="4"><text:bookmark-start text:name="__RefHeading___мезансцена_2"/><text:bookmark-start text:name="мезансцена"/>Мезансцена<text:bookmark-end text:name="__RefHeading___мезансцена_2"/><text:bookmark-end text:name="мезансцена"/></text:h>
      <text:p text:style-name="Text_20_body">Исходные файлы взял отсюда <text:a xlink:type="simple" xlink:href="http://download.laptop.org/xo-1/os/official/703/" text:style-name="Internet_20_link" text:visited-style-name="Visited_20_Internet_20_Link">http://download.laptop.org/xo-1/os/official/703/</text:a> он же <text:a xlink:type="simple" xlink:href="http://download.laptop.org/xo-1/os/official/latest/" text:style-name="Internet_20_link" text:visited-style-name="Visited_20_Internet_20_Link">http://download.laptop.org/xo-1/os/official/latest/</text:a> и инструкцию по обновлению <text:a xlink:type="simple" xlink:href="http://wiki.laptop.org/go/Autoreinstallation_image" text:style-name="Internet_20_link" text:visited-style-name="Visited_20_Internet_20_Link">http://wiki.laptop.org/go/Autoreinstallation_image</text:a></text:p>
      <text:h text:style-name="Heading_20_4" text:outline-level="4"><text:bookmark-start text:name="__RefHeading___ловушка_1_3"/><text:bookmark-start text:name="ловушка_1"/>Ловушка 1<text:bookmark-end text:name="__RefHeading___ловушка_1_3"/><text:bookmark-end text:name="ловушка_1"/></text:h>
      <text:p text:style-name="Text_20_body">Привыполнении куска инструкции</text:p>
      <text:p text:style-name="Preformatted_20_Text"><text:s text:c="4"/>(H) Switch on the laptop;<text:line-break/><text:line-break/><text:s text:c="8"/>(H.1) If you are upgrading to a firmware between Q2C11 and Q2C27 (inclusive), hold down <text:line-break/>the X game key on the bezel above the power button, while you press the power button; then release <text:line-break/>the game key when the screen lights up. <text:line-break/><text:line-break/><text:s text:c="4"/>(I) The XO will now, by itself,<text:line-break/><text:line-break/><text:s text:c="8"/>boot, to backup the user files, (possibly pausing afterwards for half a minute) <text:line-break/><text:s text:c="8"/>reboot, to upgrade the base image, <text:line-break/><text:s text:c="8"/>reboot, to restore the user files, (finally says "done", and "you can power down now", then pauses) <text:line-break/><text:s text:c="8"/>then powers down itself;(XO doesn't power off sometimes. Instead it restarts and get stuck at 'ok' <text:line-break/>prompt. If you see message "Firmware is already current; skipping update" then you can remove USB key and <text:line-break/>power-off XO manually. Then power-on XO without USB key inserted. This time XO shall boot with the latest <text:line-break/>build you have upgraded with. Congratulations!) <text:line-break/><text:line-break/><text:s text:c="4"/>(J) Remove the USB key;</text:p>
      <text:p text:style-name="Text_20_body">наблюдается следующее. Вместо того, чтобы выполнить шаг (I) и остановить с поздравлениями получаем бесконечные попытки перезагрузиться; снова и снова перезаписываем flash, архивируем и разархивируем файлы….</text:p>
      <text:p text:style-name="Text_20_body"><text:span text:style-name="Strong_20_Emphasis">Действие</text:span> После очередного вытаскивания/возврата батарейки на шаге (H) USB key вытащен тоже.</text:p>
      <text:p text:style-name="Text_20_body">После перезагрузки, имеем экран openfirmware (<text:a xlink:type="simple" xlink:href="http://firmworks.com/" text:style-name="Internet_20_link" text:visited-style-name="Visited_20_Internet_20_Link">http://firmworks.com/</text:a>) и надпись ok</text:p>
      <text:h text:style-name="Heading_20_4" text:outline-level="4"><text:bookmark-start text:name="__RefHeading___ловушка_2_4"/><text:bookmark-start text:name="ловушка_2"/>Ловушка 2<text:bookmark-end text:name="__RefHeading___ловушка_2_4"/><text:bookmark-end text:name="ловушка_2"/></text:h>
      <text:p text:style-name="Text_20_body">Попытка загрузиться:</text:p>
      <text:p text:style-name="Preformatted_20_Text">ok boot<text:line-break/>Boot device: /nandflash:\boot\olpc.fth<text:s text:c="3"/>Arguments:<text:line-break/>&lt;buffer@800000&gt;:11 visible ?<text:line-break/>&lt;buffer@800000&gt;:11 visible ?<text:line-break/>&lt;buffer@800000&gt;:11 wait-until ?<text:line-break/>&lt;buffer@800000&gt;:11 ?enough-power ?<text:line-break/>ok</text:p>
      <text:p text:style-name="Text_20_body"><text:span text:style-name="Strong_20_Emphasis">Действие</text:span> установка переменных как написано тут: <text:a xlink:type="simple" xlink:href="http://wiki.laptop.org/go/OFW_FAQ" text:style-name="Internet_20_link" text:visited-style-name="Visited_20_Internet_20_Link">http://wiki.laptop.org/go/OFW_FAQ</text:a></text:p>
      <text:p text:style-name="Preformatted_20_Text"> setenv boot-device nand:\boot\vmlinuz<text:line-break/> setenv boot-file ro quiet root=mtd0 rootfstype=jffs2<text:line-break/> setenv ramdisk</text:p>
      <text:p text:style-name="Text_20_body">Загрузка</text:p>
      <text:p text:style-name="Preformatted_20_Text">boot</text:p>
      <text:p text:style-name="Text_20_body">загружается.. …kernel panic при попытке загрузить initrd</text:p>
      <text:p text:style-name="Preformatted_20_Text">setenv ramdisk nand:\boot\olpcrd.img<text:line-break/>boot</text:p>
      <text:p text:style-name="Text_20_body">загружается, грузится sugar</text:p>
      <text:h text:style-name="Heading_20_4" text:outline-level="4"><text:bookmark-start text:name="__RefHeading___ловушка_3_5"/><text:bookmark-start text:name="ловушка_3"/>Ловушка 3<text:bookmark-end text:name="__RefHeading___ловушка_3_5"/><text:bookmark-end text:name="ловушка_3"/></text:h>
      <text:p text:style-name="Text_20_body">После загрузки выясняется:</text:p>
      <text:list text:style-name="List_20_1" text:continue-numbering="false">
        <text:list-item>
          <text:p text:style-name="List_20_1_Content_First"> ни одной активности (activity) в sugar не установлено;</text:p>
        </text:list-item>
        <text:list-item>
          <text:p text:style-name="List_20_1_Content_Last"> клавиатура и интерфейс испанские… ):</text:p>
        </text:list-item>
      </text:list>
      <text:p text:style-name="Text_20_body"><text:span text:style-name="Strong_20_Emphasis">Действие</text:span></text:p>
      <text:p text:style-name="Text_20_body">Редактировать файл /etc/sysconfig/keyboard. Он должен стать таким:</text:p>
      <text:p text:style-name="Preformatted_20_Text">KEYTABLE="us"<text:line-break/>XKB_MODEL="olpc"<text:line-break/>XKB_LAYOUT="us,ru"<text:line-break/>XKB_VARIANT="olpc2,olpc"</text:p>
      <text:p text:style-name="Text_20_body"><text:span text:style-name="Strong_20_Emphasis">Внимание:</text:span> переключает раскладку специальная “Language Key” (see <text:a xlink:type="simple" xlink:href="http://www.laptop.org/en/laptop/start/keyboard.shtml" text:style-name="Internet_20_link" text:visited-style-name="Visited_20_Internet_20_Link">http://www.laptop.org/en/laptop/start/keyboard.shtml</text:a>), находящаяся
между стрелками и Enter. </text:p>
      <text:p text:style-name="Text_20_body"><draw:frame draw:style-name="media" draw:name="0" text:anchor-type="as-char" draw:z-index="0" svg:width="5.3445833333333cm" svg:height="6.0589583333333cm"><draw:image xlink:href="Pictures/bba9558a237ec5ec60bc58b517cc7d80.png" xlink:type="simple" xlink:show="embed" xlink:actuate="onLoad"/></draw:frame></text:p>
      <text:p text:style-name="Text_20_body">Настроить более привычную комбинацию клавиш переключения не удалось. xorg в упор игнорирует настройки layout, и более того
секция InputDevice/Keyboad в исходном файле конфигурации xorg.conf отсутсвует.</text:p>
      <text:h text:style-name="Heading_20_4" text:outline-level="4"><text:bookmark-start text:name="__RefHeading___ловушка_4_6"/><text:bookmark-start text:name="ловушка_4"/>Ловушка 4<text:bookmark-end text:name="__RefHeading___ловушка_4_6"/><text:bookmark-end text:name="ловушка_4"/></text:h>
      <text:p text:style-name="Text_20_body">После перезагрузки, снова приглашение ok от Firmware</text:p>
      <text:p text:style-name="Text_20_body"><text:span text:style-name="Strong_20_Emphasis">Действие</text:span> Содержимое файла /boot/olpc.fth заменяем на </text:p>
      <text:p text:style-name="Preformatted_20_Text"> setenv boot-device nand:\boot\vmlinuz<text:line-break/> setenv boot-file ro quiet root=mtd0 rootfstype=jffs2<text:line-break/> setenv ramdisk nand:\boot\olpcrd.img<text:line-break/> boot </text:p>
      <text:p text:style-name="Text_20_body">Что-то ругается в процессе загрузки (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разобраться что там недоподключается, как минимум перестала распознаваться USB-клавиатура), но грузит linux после выключения питания.</text:p>
      <text:h text:style-name="Heading_20_4" text:outline-level="4"><text:bookmark-start text:name="__RefHeading___ссылки_по_теме_7"/><text:bookmark-start text:name="ссылки_по_теме"/>ссылки по теме<text:bookmark-end text:name="__RefHeading___ссылки_по_теме_7"/><text:bookmark-end text:name="ссылки_по_теме"/></text:h>
      <text:list text:style-name="List_20_1" text:continue-numbering="false">
        <text:list-item>
          <text:p text:style-name="List_20_1_Content_First"> <text:a xlink:type="simple" xlink:href="http://wiki.laptop.org/go/Autoreinstallation_image" text:style-name="Internet_20_link" text:visited-style-name="Visited_20_Internet_20_Link">http://wiki.laptop.org/go/Autoreinstallation_image</text:a></text:p>
        </text:list-item>
        <text:list-item>
          <text:p text:style-name="List_20_1_Content"> <text:a xlink:type="simple" xlink:href="http://wiki.laptop.org/go/OFW_FAQ" text:style-name="Internet_20_link" text:visited-style-name="Visited_20_Internet_20_Link">http://wiki.laptop.org/go/OFW_FAQ</text:a></text:p>
        </text:list-item>
        <text:list-item>
          <text:p text:style-name="List_20_1_Content"> <text:a xlink:type="simple" xlink:href="http://fugutabetai.com/?postid=289" text:style-name="Internet_20_link" text:visited-style-name="Visited_20_Internet_20_Link">http://fugutabetai.com/?postid=289</text:a></text:p>
        </text:list-item>
        <text:list-item>
          <text:p text:style-name="List_20_1_Content"> <text:a xlink:type="simple" xlink:href="http://bc.tech.coop/blog/080130.html" text:style-name="Internet_20_link" text:visited-style-name="Visited_20_Internet_20_Link">http://bc.tech.coop/blog/080130.html</text:a></text:p>
        </text:list-item>
        <text:list-item>
          <text:p text:style-name="List_20_1_Content"> <text:a xlink:type="simple" xlink:href="http://download.laptop.org/xo-1/os/official/703/" text:style-name="Internet_20_link" text:visited-style-name="Visited_20_Internet_20_Link">http://download.laptop.org/xo-1/os/official/703/</text:a></text:p>
        </text:list-item>
        <text:list-item>
          <text:p text:style-name="List_20_1_Content"> <text:a xlink:type="simple" xlink:href="http://firmworks.com/QuickRef.html" text:style-name="Internet_20_link" text:visited-style-name="Visited_20_Internet_20_Link">http://firmworks.com/QuickRef.html</text:a></text:p>
        </text:list-item>
        <text:list-item>
          <text:p text:style-name="List_20_1_Content"> <text:a xlink:type="simple" xlink:href="http://www.ibm.com/developerworks/library/pa-spec2.html" text:style-name="Internet_20_link" text:visited-style-name="Visited_20_Internet_20_Link">http://www.ibm.com/developerworks/library/pa-spec2.html</text:a></text:p>
        </text:list-item>
        <text:list-item>
          <text:p text:style-name="List_20_1_Content"> <text:a xlink:type="simple" xlink:href="http://wiki.laptop.org/go/OLPC_on_free/open_source_software" text:style-name="Internet_20_link" text:visited-style-name="Visited_20_Internet_20_Link">http://wiki.laptop.org/go/OLPC_on_free/open_source_software</text:a></text:p>
        </text:list-item>
        <text:list-item>
          <text:p text:style-name="List_20_1_Content"> <text:a xlink:type="simple" xlink:href="http://wiki.laptop.org/go/Customizing_NAND_images" text:style-name="Internet_20_link" text:visited-style-name="Visited_20_Internet_20_Link">http://wiki.laptop.org/go/Customizing_NAND_images</text:a></text:p>
        </text:list-item>
        <text:list-item>
          <text:p text:style-name="List_20_1_Content"> <text:a xlink:type="simple" xlink:href="http://wiki.laptop.org/go/Checking_the_Layout_configuration" text:style-name="Internet_20_link" text:visited-style-name="Visited_20_Internet_20_Link">http://wiki.laptop.org/go/Checking_the_Layout_configuration</text:a></text:p>
        </text:list-item>
        <text:list-item>
          <text:p text:style-name="List_20_1_Content"> <text:a xlink:type="simple" xlink:href="http://wiki.laptop.org/go/Olpc-utils" text:style-name="Internet_20_link" text:visited-style-name="Visited_20_Internet_20_Link">http://wiki.laptop.org/go/Olpc-utils</text:a></text:p>
        </text:list-item>
        <text:list-item>
          <text:p text:style-name="List_20_1_Content"> <text:a xlink:type="simple" xlink:href="http://citkit.ru/articles/646/" text:style-name="Internet_20_link" text:visited-style-name="Visited_20_Internet_20_Link">http://citkit.ru/articles/646/</text:a></text:p>
        </text:list-item>
        <text:list-item>
          <text:p text:style-name="List_20_1_Content_Last"> <text:a xlink:type="simple" xlink:href="http://www.charvolant.org/~doug/xkb/" text:style-name="Internet_20_link" text:visited-style-name="Visited_20_Internet_20_Link">http://www.charvolant.org/~doug/xkb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isc:software_update703</dc:title>
  </office:meta>
</office:document-meta>
</file>