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web_publishing"/><text:bookmark-start text:name="__RefHeading___публикация_каких-то_персональных_материалов_1"/><text:bookmark-start text:name="публикация_каких-то_персональных_материалов"/>Публикация каких-то персональных материалов<text:bookmark-end text:name="__RefHeading___публикация_каких-то_персональных_материалов_1"/><text:bookmark-end text:name="публикация_каких-то_персональных_материалов"/></text:h>
      <text:h text:style-name="Heading_20_5" text:outline-level="5"><text:bookmark-start text:name="__RefHeading___начальная_постановка_2"/><text:bookmark-start text:name="начальная_постановка"/>Начальная постановка<text:bookmark-end text:name="__RefHeading___начальная_постановка_2"/><text:bookmark-end text:name="начальная_постановка"/></text:h>
      <text:p text:style-name="Text_20_body">Предлагается сделать некоторое средство для публикации в сети из XOшек каких-то материалов. Я вижу это как <text:span text:style-name="Strong_20_Emphasis">легкий</text:span> web-сервачёк, простенькую cmsку и плотно прилегающий к этому визуальный редактор html + какое-то средство для поиска в сети машин с таким софтом. Фичи могут быть в духе: создание персональной странички, блог, сбор страничек-друзей, публикация какой-нить галереи/доки/подборки страниц, построение графа друзей/*“social mesh” - уже можно на любую конференцию (:*/.</text:p>
      <text:h text:style-name="Heading_20_5" text:outline-level="5"><text:bookmark-start text:name="__RefHeading___открытые_вопросы_3"/><text:bookmark-start text:name="открытые_вопросы"/>Открытые вопросы<text:bookmark-end text:name="__RefHeading___открытые_вопросы_3"/><text:bookmark-end text:name="открытые_вопросы"/></text:h>
      <text:list text:style-name="List_20_1" text:continue-numbering="false">
        <text:list-item>
          <text:p text:style-name="List_20_1_Content_First"> А что собственно делаем?</text:p>
        </text:list-item>
        <text:list-item>
          <text:p text:style-name="List_20_1_Content"> Кто хочет учавствовать?</text:p>
        </text:list-item>
        <text:list-item>
          <text:p text:style-name="List_20_1_Content"> Какие существуют аналогичные разработки?</text:p>
          <text:list text:style-name="Numbering_20_1">
            <text:list-item>
              <text:p text:style-name="Numbering_20_1_Content"> В рамках OLPC.</text:p>
            </text:list-item>
            <text:list-item>
              <text:p text:style-name="Numbering_20_1_Content_Last"> В принципе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web_publishing</dc:title>
  </office:meta>
</office:document-meta>
</file>