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common_activities:proto:details"/><text:bookmark-start text:name="__RefHeading___детали_протокола_bacnet_1"/><text:bookmark-start text:name="детали_протокола_bacnet"/>Детали протокола BACNet<text:bookmark-end text:name="__RefHeading___детали_протокола_bacnet_1"/><text:bookmark-end text:name="детали_протокола_bacnet"/></text:h>
      <text:h text:style-name="Heading_20_2" text:outline-level="2"><text:bookmark-start text:name="__RefHeading___виды_взаимодействия_5.1_2"/><text:bookmark-start text:name="виды_взаимодействия_5.1"/>Виды взаимодействия (5.1)<text:bookmark-end text:name="__RefHeading___виды_взаимодействия_5.1_2"/><text:bookmark-end text:name="виды_взаимодействия_5.1"/></text:h>
      <text:list text:style-name="List_20_1" text:continue-numbering="false">
        <text:list-item>
          <text:p text:style-name="List_20_1_Content_First"> с подтверждением (CONF_SERV)</text:p>
        </text:list-item>
        <text:list-item>
          <text:p text:style-name="List_20_1_Content"> без подтверждения (UNCONF_SERV)</text:p>
        </text:list-item>
        <text:list-item>
          <text:p text:style-name="List_20_1_Content_Last"> сегментированное (SEGMENT_ACK) (на прикладном уровне, касается только CONF_SERV)</text:p>
        </text:list-item>
      </text:list>
      <text:h text:style-name="Heading_20_2" text:outline-level="2"><text:bookmark-start text:name="__RefHeading___сервисы_3"/><text:bookmark-start text:name="сервисы"/>Сервисы<text:bookmark-end text:name="__RefHeading___сервисы_3"/><text:bookmark-end text:name="сервисы"/></text:h>
      <text:h text:style-name="Heading_20_3" text:outline-level="3"><text:bookmark-start text:name="__RefHeading___сигналы_и_события_13._alarm_event_4"/><text:bookmark-start text:name="сигналы_и_события_13._alarm_event"/>Сигналы и события (13. Alarm &amp; event)<text:bookmark-end text:name="__RefHeading___сигналы_и_события_13._alarm_event_4"/><text:bookmark-end text:name="сигналы_и_события_13._alarm_event"/></text:h>
      <text:p text:style-name="Text_20_body">Категории событий: “сигнал” и “событие”. Разница между событием и сигналом: сигналы доступны через сервис GetAlarmSummary.</text:p>
      <text:p text:style-name="Text_20_body">Типы событий: изменение значения (COV), внутреннее изменение (intrinsic), алгоритмическое изменение.</text:p>
      <text:p text:style-name="Text_20_body">Сервисы работы с сигналами:</text:p>
      <text:list text:style-name="List_20_1" text:continue-numbering="false">
        <text:list-item>
          <text:p text:style-name="List_20_1_Content_First"> AcknowledgeAlarm</text:p>
        </text:list-item>
        <text:list-item>
          <text:p text:style-name="List_20_1_Content"> ConfirmedCOVNotification</text:p>
        </text:list-item>
        <text:list-item>
          <text:p text:style-name="List_20_1_Content"> UnconfirmedCOVNotification</text:p>
        </text:list-item>
        <text:list-item>
          <text:p text:style-name="List_20_1_Content"> ConfirmedEventNotification</text:p>
        </text:list-item>
        <text:list-item>
          <text:p text:style-name="List_20_1_Content"> UnconfirmedEventNotification</text:p>
        </text:list-item>
        <text:list-item>
          <text:p text:style-name="List_20_1_Content"> GetAlarmSummary</text:p>
        </text:list-item>
        <text:list-item>
          <text:p text:style-name="List_20_1_Content"> SetEnrollmentSummary</text:p>
        </text:list-item>
        <text:list-item>
          <text:p text:style-name="List_20_1_Content"> GetEventInformation</text:p>
        </text:list-item>
        <text:list-item>
          <text:p text:style-name="List_20_1_Content"> LifeSafetyOperation</text:p>
        </text:list-item>
        <text:list-item>
          <text:p text:style-name="List_20_1_Content"> SubscribeCOV</text:p>
        </text:list-item>
        <text:list-item>
          <text:p text:style-name="List_20_1_Content_Last"> SubscribeCOVProperty</text:p>
        </text:list-item>
      </text:list>
      <text:h text:style-name="Heading_20_3" text:outline-level="3"><text:bookmark-start text:name="__RefHeading___файлы_14._file_access_5"/><text:bookmark-start text:name="файлы_14._file_access"/>Файлы (14. File access)<text:bookmark-end text:name="__RefHeading___файлы_14._file_access_5"/><text:bookmark-end text:name="файлы_14._file_access"/></text:h>
      <text:list text:style-name="List_20_1" text:continue-numbering="false">
        <text:list-item>
          <text:p text:style-name="List_20_1_Content_First"> AtomicReadFile</text:p>
        </text:list-item>
        <text:list-item>
          <text:p text:style-name="List_20_1_Content_Last"> AtomicWriteFile</text:p>
        </text:list-item>
      </text:list>
      <text:h text:style-name="Heading_20_3" text:outline-level="3"><text:bookmark-start text:name="__RefHeading___доступ_к_объектам_15._object_access_6"/><text:bookmark-start text:name="доступ_к_объектам_15._object_access"/>Доступ к объектам (15. Object access)<text:bookmark-end text:name="__RefHeading___доступ_к_объектам_15._object_access_6"/><text:bookmark-end text:name="доступ_к_объектам_15._object_access"/></text:h>
      <text:h text:style-name="Heading_20_2" text:outline-level="2"><text:bookmark-start text:name="__RefHeading___типы_прикладных_данных_20.2.1.4_7"/><text:bookmark-start text:name="типы_прикладных_данных_20.2.1.4"/>Типы прикладных данных (20.2.1.4)<text:bookmark-end text:name="__RefHeading___типы_прикладных_данных_20.2.1.4_7"/><text:bookmark-end text:name="типы_прикладных_данных_20.2.1.4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proto:details</dc:title>
  </office:meta>
</office:document-meta>
</file>