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c89289624b7d96cf010afbaa1b9b67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common_activities:slind:new_roadmap"/><text:bookmark-start text:name="__RefHeading___новый_план_1"/><text:bookmark-start text:name="новый_план"/>Новый план<text:bookmark-end text:name="__RefHeading___новый_план_1"/><text:bookmark-end text:name="новый_план"/></text:h>
      <text:h text:style-name="Heading_20_3" text:outline-level="3"><text:bookmark-start text:name="__RefHeading___взаимодействие_с_пользователем_2"/><text:bookmark-start text:name="взаимодействие_с_пользователем"/>Взаимодействие с пользователем<text:bookmark-end text:name="__RefHeading___взаимодействие_с_пользователем_2"/><text:bookmark-end text:name="взаимодействие_с_пользователем"/></text:h>
      <text:h text:style-name="Heading_20_4" text:outline-level="4"><text:bookmark-start text:name="__RefHeading___создание_debian-каталога_к_проекту_3"/><text:bookmark-start text:name="создание_debian-каталога_к_проекту"/>Создание debian-каталога к проекту<text:bookmark-end text:name="__RefHeading___создание_debian-каталога_к_проекту_3"/><text:bookmark-end text:name="создание_debian-каталога_к_проекту"/></text:h>
      <text:list text:style-name="Numbering_20_1" text:continue-numbering="false">
        <text:list-item>
          <text:p text:style-name="Numbering_20_1_Content_First"> Меню проекта → Export… → .deb packadge (→ New… → .deb packadge?)</text:p>
        </text:list-item>
        <text:list-item>
          <text:p text:style-name="Numbering_20_1_Content"> Открывается мастер новго .deb-пакета, заполняются некоторые поля.</text:p>
        </text:list-item>
        <text:list-item>
          <text:p text:style-name="Numbering_20_1_Content"> Если проект собирается с помощью внешнего makefile'а, то проверяется наличие в нём цели install(имя цели спрашивается в мастере?), если нет дополнительно спрашиваем папку, где размещать программные файлы.</text:p>
        </text:list-item>
        <text:list-item>
          <text:p text:style-name="Numbering_20_1_Content_Last"> На основе собранной информации формируется debian-каталог, открывается редактор control-файла.</text:p>
        </text:list-item>
      </text:list>
      <text:h text:style-name="Heading_20_4" text:outline-level="4"><text:bookmark-start text:name="__RefHeading___генерация_пакета_4"/><text:bookmark-start text:name="генерация_пакета"/>Генерация пакета<text:bookmark-end text:name="__RefHeading___генерация_пакета_4"/><text:bookmark-end text:name="генерация_пакета"/></text:h>
      <text:list text:style-name="Numbering_20_1" text:continue-numbering="false">
        <text:list-item>
          <text:p text:style-name="Numbering_20_1_Content_First"> Меню debian-каталога → Run as… → dpkg или Extrnal tools… → dpkg</text:p>
        </text:list-item>
        <text:list-item>
          <text:p text:style-name="Numbering_20_1_Content_Last"> Собирается пакет <draw:frame draw:style-name="media" draw:name="0" text:anchor-type="as-char" draw:z-index="0" svg:width="" svg:rel-width="100%" svg:height="0cm"><draw:image xlink:href="Pictures/6c89289624b7d96cf010afbaa1b9b67c.svg" xlink:type="simple" xlink:show="embed" xlink:actuate="onLoad"/></draw:frame></text:p>
        </text:list-item>
      </text:list>
      <text:h text:style-name="Heading_20_3" text:outline-level="3"><text:bookmark-start text:name="__RefHeading___что_примерно_происходит_внутри_5"/><text:bookmark-start text:name="что_примерно_происходит_внутри"/>Что примерно происходит внутри<text:bookmark-end text:name="__RefHeading___что_примерно_происходит_внутри_5"/><text:bookmark-end text:name="что_примерно_происходит_внутри"/></text:h>
      <text:h text:style-name="Heading_20_4" text:outline-level="4"><text:bookmark-start text:name="__RefHeading___создание_debian-каталога_к_проекту_6"/><text:bookmark-start text:name="создание_debian-каталога_к_проекту1"/>Создание debian-каталога к проекту<text:bookmark-end text:name="__RefHeading___создание_debian-каталога_к_проекту_6"/><text:bookmark-end text:name="создание_debian-каталога_к_проекту1"/></text:h>
      <text:list text:style-name="Numbering_20_1" text:continue-numbering="false">
        <text:list-item>
          <text:p text:style-name="Numbering_20_1_Content_First"> Проверяем наличие makefile'а в проекта, если есть действуем по п.3 сценария работы, если нет то добавляем в Makefile Generator генерацию цели install.</text:p>
        </text:list-item>
        <text:list-item>
          <text:p text:style-name="Numbering_20_1_Content_Last"> Зовём debhelp утилиты в правильном порядке - они всё делают.</text:p>
        </text:list-item>
      </text:list>
      <text:h text:style-name="Heading_20_4" text:outline-level="4"><text:bookmark-start text:name="__RefHeading___генерация_пакета_7"/><text:bookmark-start text:name="генерация_пакета1"/>Генерация пакета<text:bookmark-end text:name="__RefHeading___генерация_пакета_7"/><text:bookmark-end text:name="генерация_пакета1"/></text:h>
      <text:list text:style-name="Numbering_20_1" text:continue-numbering="false">
        <text:list-item>
          <text:p text:style-name="Numbering_20_1_Content_First"> При вызове генерации пакета выполняется цель install makefile'а c заменой переменной DESTDIR на путь к какой-то временной папке.</text:p>
        </text:list-item>
        <text:list-item>
          <text:p text:style-name="Numbering_20_1_Content_Last"> Просто запускаем dpkg.</text:p>
        </text:list-item>
      </text:list>
      <text:h text:style-name="Heading_20_3" text:outline-level="3"><text:bookmark-start text:name="__RefHeading___что_надо_постичь_8"/><text:bookmark-start text:name="что_надо_постичь"/>Что надо постичь<text:bookmark-end text:name="__RefHeading___что_надо_постичь_8"/><text:bookmark-end text:name="что_надо_постичь"/></text:h>
      <text:list text:style-name="List_20_1" text:continue-numbering="false">
        <text:list-item>
          <text:p text:style-name="List_20_1_Content_First"> Какие поля должны заполняться для debian-каталога обязательно(читай спрашиваться в мастере)</text:p>
        </text:list-item>
        <text:list-item>
          <text:p text:style-name="List_20_1_Content"> Какие утилиты debhelp'а нам нужны, какие данные потребуются для их вызова?</text:p>
        </text:list-item>
        <text:list-item>
          <text:p text:style-name="List_20_1_Content"> Как подключиться к Makefile Generator&amp;</text:p>
        </text:list-item>
        <text:list-item>
          <text:p text:style-name="List_20_1_Content_Last"> Как “правильно” скормить полученные знания и файлики dpkg?</text:p>
        </text:list-item>
      </text:list>
      <text:h text:style-name="Heading_20_3" text:outline-level="3"><text:bookmark-start text:name="__RefHeading___что_делать_пока_не_надо_частное_мнение_9"/><text:bookmark-start text:name="что_делать_пока_не_надо_частное_мнение"/>Что делать пока не надо(частное мнение)<text:bookmark-end text:name="__RefHeading___что_делать_пока_не_надо_частное_мнение_9"/><text:bookmark-end text:name="что_делать_пока_не_надо_частное_мнение"/></text:h>
      <text:list text:style-name="List_20_1" text:continue-numbering="false">
        <text:list-item>
          <text:p text:style-name="List_20_1_Content_First"> Пакеты с исходниками.</text:p>
        </text:list-item>
        <text:list-item>
          <text:p text:style-name="List_20_1_Content"> Импорт пакетов с исходниками.</text:p>
        </text:list-item>
        <text:list-item>
          <text:p text:style-name="List_20_1_Content"> Рюшастые редакторы и вьюшки для всех объектов ПО, огарничится графическим редактором control-файла.</text:p>
        </text:list-item>
        <text:list-item>
          <text:p text:style-name="List_20_1_Content_Last"> Вопросы типа добавления в changelog при каждой генерации пакета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slind:new_roadmap</dc:title>
  </office:meta>
</office:document-meta>
</file>