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powermesh"/><text:bookmark-start text:name="__RefHeading___yuranov_d._power_saving_metrics_in_wlans_tbf_1"/><text:bookmark-start text:name="yuranov_d._power_saving_metrics_in_wlans_tbf"/>Yuranov D. Power saving metrics in WLANs (TBF)<text:bookmark-end text:name="__RefHeading___yuranov_d._power_saving_metrics_in_wlans_tbf_1"/><text:bookmark-end text:name="yuranov_d._power_saving_metrics_in_wlans_tbf"/></text:h>
      <text:p text:style-name="Text_20_body">Решением проблемы сохранения энергии может быть два пути: экстенсивный путь – наращивание мощности аккумуляторных элементов и интенсивный путь – оптимизация потребления имеющейся энергии батарей. 
Второму направлению будет посвящено наше дальнейшее исследование.
Маршрутизация, в особенности энергоэффективная маршрутизация, в mesh сетях является ключевой проблемой и основным критерием проектирования, из-за наличия динамики узлов и распределенной структуры.
Снижение энергопотребления мобильных устройств можно достичь за счет разработки энергоэффективного протокола mesh сети.
По результатам сравнительного анализа существующих протоколов маршрутизации и полученных экспериментальных результатов расхода энергии мобильного устройства нами была поставлена задача разработки метрики для учета энергетических возможностей узлов в сети для расширения протокола маршрутизации HWMP. 
Целью новой метрики является предоставление возможности учитывать оставшееся время жизни узла при маршрутизации в сети. При возникновении ситуации, когда у двух узлов одинаковое время жизни, будет выбран тот узел, емкость батареи которого больше.
Время рассчитывается узлом на основе аналитической модели, разработанной Дейлером Рахматовым. В общем случае под временем жизни понимается время, когда некоторая величина пересекла некоторый порог. В данном случае аналитическая модель вычисляет время, когда напряжение батареи опустилось ниже некоторого предельного знач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powermesh</dc:title>
  </office:meta>
</office:document-meta>
</file>