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d0e28143d4323a690392240114fdc42.png"/>
  <manifest:file-entry manifest:media-type="image/svg+xml" manifest:full-path="Pictures/479d476e95a80439ccb8bea89ed8b5fd.svg"/>
  <manifest:file-entry manifest:media-type="image/png" manifest:full-path="Pictures/e8d22d2ebfa40185c056df9b82bfa25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teach:diplomants:projects:2009:olpcmind:artifacts:construction:development:test_data"/><text:bookmark-start text:name="__RefHeading___тестовая_онтология_1"/><text:bookmark-start text:name="тестовая_онтология"/>Тестовая онтология<text:bookmark-end text:name="__RefHeading___тестовая_онтология_1"/><text:bookmark-end text:name="тестовая_онтология"/></text:h>
      <text:h text:style-name="Heading_20_2" text:outline-level="2"><text:bookmark-start text:name="__RefHeading___текущая_онтология_2"/><text:bookmark-start text:name="текущая_онтология"/>Текущая онтология<text:bookmark-end text:name="__RefHeading___текущая_онтология_2"/><text:bookmark-end text:name="текущая_онтология"/></text:h>
      <text:p text:style-name="Text_20_body">текущая тестовая онтология – это онтология функционального анализа, нарисованная  kuv'ом в припадке любви к математике. Очень тупая.
Скачивается из cvs projects/metamind/funan.owl</text:p>
      <text:h text:style-name="Heading_20_2" text:outline-level="2"><text:bookmark-start text:name="__RefHeading___претенденты_на_чиcтовую_онтологию_3"/><text:bookmark-start text:name="претенденты_на_чиcтовую_онтологию"/>Претенденты на чиcтовую онтологию<text:bookmark-end text:name="__RefHeading___претенденты_на_чиcтовую_онтологию_3"/><text:bookmark-end text:name="претенденты_на_чиcтовую_онтологию"/></text:h>
      <text:h text:style-name="Heading_20_3" text:outline-level="3"><text:bookmark-start text:name="__RefHeading___онтология_мультиков_4"/><text:bookmark-start text:name="онтология_мультиков"/>Онтология мультиков<text:bookmark-end text:name="__RefHeading___онтология_мультиков_4"/><text:bookmark-end text:name="онтология_мультиков"/></text:h>
      <text:p text:style-name="Text_20_body">Знаком &lt;!&gt; отмечены уже конкретные экземпляры.</text:p>
      <text:p text:style-name="Text_20_body"><draw:frame draw:style-name="media" draw:name="0" text:anchor-type="as-char" draw:z-index="0" svg:width="2.6458333333333cm" svg:height="2.6458333333333cm"><draw:image xlink:href="Pictures/cd0e28143d4323a690392240114fdc42.png" xlink:type="simple" xlink:show="embed" xlink:actuate="onLoad"/></draw:frame></text:p>
      <text:p text:style-name="Text_20_body"><draw:frame draw:style-name="media" draw:name="1" text:anchor-type="as-char" draw:z-index="1" svg:width="" svg:rel-width="100%" svg:height="0cm"><draw:image xlink:href="Pictures/479d476e95a80439ccb8bea89ed8b5fd.svg" xlink:type="simple" xlink:show="embed" xlink:actuate="onLoad"/></draw:frame> Показать связи между классами<text:line-break/>
<draw:frame draw:style-name="media" draw:name="2" text:anchor-type="as-char" draw:z-index="2" svg:width="" svg:rel-width="100%" svg:height="0cm"><draw:image xlink:href="Pictures/479d476e95a80439ccb8bea89ed8b5fd.svg" xlink:type="simple" xlink:show="embed" xlink:actuate="onLoad"/></draw:frame> дополнить иерархию новыми классами<text:line-break/>
<text:a xlink:type="simple" xlink:href="http://wiki.osll.ru/doku.php/etc:teach:diplomants:projects:2009:olpcmind:artifacts:construction:development:protege.tar.gz" text:style-name="Internet_20_link" text:visited-style-name="Visited_20_Internet_20_Link">protege.tar.gz</text:a> - Набросок онтологии, созданной в протеже.<text:line-break/>
<text:a xlink:type="simple" xlink:href="http://wiki.osll.ru/doku.php/etc:teach:diplomants:projects:2009:olpcmind:artifacts:construction:development:onto.vym.zip" text:style-name="Internet_20_link" text:visited-style-name="Visited_20_Internet_20_Link">onto.vym.zip</text:a> - Исходный файл (просто снимите расширение zip для просмотра).<text:line-break/></text:p>
      <text:h text:style-name="Heading_20_2" text:outline-level="2"><text:bookmark-start text:name="__RefHeading___зоологическая_5"/><text:bookmark-start text:name="зоологическая"/>Зоологическая<text:bookmark-end text:name="__RefHeading___зоологическая_5"/><text:bookmark-end text:name="зоологическая"/></text:h>
      <text:p text:style-name="Text_20_body">Навеяно дружественной нам <text:a xlink:type="simple" xlink:href="http://www.nnspu.ru:8080/wiki/index.php/Детский_определитель_животных" text:style-name="Internet_20_link" text:visited-style-name="Visited_20_Internet_20_Link"> Астро-вики</text:a>
<draw:frame draw:style-name="media" draw:name="3" text:anchor-type="as-char" draw:z-index="3" svg:width="" svg:rel-width="100%" svg:height="0cm"><draw:image xlink:href="Pictures/479d476e95a80439ccb8bea89ed8b5fd.svg" xlink:type="simple" xlink:show="embed" xlink:actuate="onLoad"/></draw:frame> найти онтологии животных и растений.</text:p>
      <text:list text:style-name="List_20_1" text:continue-numbering="false">
        <text:list-item>
          <text:p text:style-name="LastListParagraph_List_20_1_Content_First"> Одна найдена. Вот таксономия. Мало самих животных. Это плохо.</text:p>
        </text:list-item>
      </text:list>
      <text:p text:style-name="Text_20_body">  <draw:frame draw:style-name="media" draw:name="Кликни меня, я стану здоровой Legend" text:anchor-type="as-char" draw:z-index="0" svg:width="7.9375cm"><draw:text-box><text:p text:style-name="legendcenter"><draw:frame draw:style-name="media" draw:name="Кликни меня, я стану здоровой" text:anchor-type="as-char" draw:z-index="4" svg:width="7.9375cm" svg:height="16.875936948854cm"><draw:image xlink:href="Pictures/e8d22d2ebfa40185c056df9b82bfa25c.png" xlink:type="simple" xlink:show="embed" xlink:actuate="onLoad"/></draw:frame>Кликни меня, я стану здоровой</text:p></draw:text-box></draw:frame></text:p>
      <text:list text:style-name="List_20_1" text:continue-numbering="false">
        <text:list-item>
          <text:p text:style-name="List_20_1_Content_First"> Есть серия биомедицинских онтологий: <text:a xlink:type="simple" xlink:href="http://www.obofoundry.org/" text:style-name="Internet_20_link" text:visited-style-name="Visited_20_Internet_20_Link"> The Open Biomedical Ontologies </text:a>,</text:p>
        </text:list-item>
        <text:list-item>
          <text:p text:style-name="List_20_1_Content_Last"> <text:a xlink:type="simple" xlink:href="http://sweet.jpl.nasa.gov/ontology/" text:style-name="Internet_20_link" text:visited-style-name="Visited_20_Internet_20_Link"> очень общо от NASA</text:a>,</text:p>
        </text:list-item>
      </text:list>
      <text:h text:style-name="Heading_20_3" text:outline-level="3"><text:bookmark-start text:name="__RefHeading___посмотреть_также_6"/><text:bookmark-start text:name="посмотреть_также"/>посмотреть также<text:bookmark-end text:name="__RefHeading___посмотреть_также_6"/><text:bookmark-end text:name="посмотреть_также"/></text:h>
      <text:list text:style-name="List_20_1" text:continue-numbering="false">
        <text:list-item>
          <text:p text:style-name="List_20_1_Content_First"> <text:a xlink:type="simple" xlink:href="http://directory.google.com/Top/Reference/Knowledge_Management/Knowledge_Representation/Ontologies/Published_Ontologies/" text:style-name="Internet_20_link" text:visited-style-name="Visited_20_Internet_20_Link">каталог Google</text:a>, </text:p>
        </text:list-item>
        <text:list-item>
          <text:p text:style-name="List_20_1_Content"> <text:a xlink:type="simple" xlink:href="http://protegewiki.stanford.edu/index.php/Protege_Ontology_Library" text:style-name="Internet_20_link" text:visited-style-name="Visited_20_Internet_20_Link"> каталог Protege</text:a>,  </text:p>
        </text:list-item>
        <text:list-item>
          <text:p text:style-name="List_20_1_Content_Last"> <text:a xlink:type="simple" xlink:href="http://www.co-ode.org/ontologies/" text:style-name="Internet_20_link" text:visited-style-name="Visited_20_Internet_20_Link"> каталог Co-od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2009:olpcmind:artifacts:construction:development:test_data</dc:title>
  </office:meta>
</office:document-meta>
</file>