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artifacts:inception:management:phaseplan"/><text:bookmark-start text:name="__RefHeading___phase_plan_1"/><text:bookmark-start text:name="phase_plan"/>Phase Plan<text:bookmark-end text:name="__RefHeading___phase_plan_1"/><text:bookmark-end text:name="phase_plan"/></text:h>
      <text:p text:style-name="Text_20_body">Данный план пишется для версии. которая будет испытываться в новгородском лагере. <text:line-break/>
<text:span text:style-name="Emphasis">Не уверен, что план пишут так. Не уверен в реалистичности этого плана.</text:span> <text:line-break/>
<text:span text:style-name="Strong_20_Emphasis">Основная дата 9 августа - оттестированная и установленный на XO программма.</text:span><text:line-break/>
Набросок плана:</text:p>
      <text:list text:style-name="List_20_1" text:continue-numbering="false">
        <text:list-item>
          <text:p text:style-name="List_20_1_Content_First"> 1 июля - выбраны все средства разработки, написаны пробные программы к ним</text:p>
        </text:list-item>
        <text:list-item>
          <text:p text:style-name="List_20_1_Content"> 10 июля - уточнена большая часть требований, написана и оттестирована первая работающая версия</text:p>
        </text:list-item>
        <text:list-item>
          <text:p text:style-name="List_20_1_Content"> 16 июля написаны пробные онтологии, подобраны картинки и пр.</text:p>
        </text:list-item>
        <text:list-item>
          <text:p text:style-name="List_20_1_Content"> 25 июля - реализован прецедент “представляет знания на холсте”. Оттестировано.</text:p>
        </text:list-item>
        <text:list-item>
          <text:p text:style-name="List_20_1_Content"> 5 августа - реализован прецедент “общается с системой”. </text:p>
        </text:list-item>
        <text:list-item>
          <text:p text:style-name="List_20_1_Content_Last"> 9 августа - написана и оттестирована версия, реализующая оба прецедента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artifacts:inception:management:phaseplan</dc:title>
  </office:meta>
</office:document-meta>
</file>