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1ceb5740634344f8b1a48f66df74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980833333333cm" svg:height="13.255625cm"><draw:image xlink:href="Pictures/371ceb5740634344f8b1a48f66df74b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inception:requirements:usecase:0draft</dc:title>
  </office:meta>
</office:document-meta>
</file>