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aba677822d6ab53d8858fffee7a6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inception:requirements:usecase:novgorod"/><text:bookmark-start text:name="__RefHeading___use_case_и_другие_требования_-_новгород_1"/><text:bookmark-start text:name="use_case_и_другие_требования_-_новгород"/>Use case и другие требования - Новгород<text:bookmark-end text:name="__RefHeading___use_case_и_другие_требования_-_новгород_1"/><text:bookmark-end text:name="use_case_и_другие_требования_-_новгород"/></text:h>
      <text:p text:style-name="Text_20_body">Цель: к 10-му августа сделать систему, которую можно будет опробовать на детях. <text:line-break/>
Соответственно, варианты использования отбираем, ориентируясь на аудиторию.<text:line-break/>
<draw:frame draw:style-name="media" draw:name="0" text:anchor-type="as-char" draw:z-index="0" svg:width="23.389166666667cm" style:rel-width="100%" svg:height="9.4720833333333cm" style:rel-height="scale"><draw:image xlink:href="Pictures/58aba677822d6ab53d8858fffee7a6ae.png" xlink:type="simple" xlink:show="embed" xlink:actuate="onLoad"/></draw:frame>
<text:line-break/>
Нефункциональные требования:<text:line-break/></text:p>
      <text:list text:style-name="List_20_1" text:continue-numbering="false">
        <text:list-item>
          <text:p text:style-name="List_20_1_Content_First"> Интерфейс пользователя: соответствует UI Prototype, рисунки, большие ненапрягающие кнопки, малое количество элементов управления.</text:p>
        </text:list-item>
        <text:list-item>
          <text:p text:style-name="List_20_1_Content"> Производительность - не должно быть тормозов при событиях рисования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inception:requirements:usecase:novgorod</dc:title>
  </office:meta>
</office:document-meta>
</file>