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c89289624b7d96cf010afbaa1b9b67c.svg"/>
  <manifest:file-entry manifest:media-type="image/jpeg" manifest:full-path="Pictures/76620f9dd979dcc8ea4280b61942256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news:120608"/><text:bookmark-start text:name="__RefHeading___тренинг_гавриловой_т.а._12.06.08_1"/><text:bookmark-start text:name="тренинг_гавриловой_т.а._12.06.08"/>Тренинг Гавриловой Т.А. 12.06.08<text:bookmark-end text:name="__RefHeading___тренинг_гавриловой_т.а._12.06.08_1"/><text:bookmark-end text:name="тренинг_гавриловой_т.а._12.06.08"/></text:h>
      <text:p text:style-name="Text_20_body">Вставляю воспоминания. Евгений, дополняйте. <draw:frame draw:style-name="media" draw:name="0" text:anchor-type="as-char" draw:z-index="0" svg:width="" svg:rel-width="100%" svg:height="0cm"><draw:image xlink:href="Pictures/6c89289624b7d96cf010afbaa1b9b67c.svg" xlink:type="simple" xlink:show="embed" xlink:actuate="onLoad"/></draw:frame>
<draw:frame draw:style-name="media" draw:name="1" text:anchor-type="as-char" draw:z-index="1" svg:width="65.219791666667cm" style:rel-width="100%" svg:height="56.67375cm" style:rel-height="scale"><draw:image xlink:href="Pictures/76620f9dd979dcc8ea4280b61942256f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news:120608</dc:title>
  </office:meta>
</office:document-meta>
</file>