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twitter"/><text:bookmark-start text:name="__RefHeading___twitter_1"/><text:bookmark-start text:name="twitter"/>Twitter!<text:bookmark-end text:name="__RefHeading___twitter_1"/><text:bookmark-end text:name="twitter"/></text:h>
      <text:p text:style-name="Text_20_body">Новости! В целях поддержания ритма проекта всем предлагается вести микроблог. <text:line-break/>
<text:span text:style-name="Strong_20_Emphasis">Желающим нужно зарегистироваться в системе <text:a xlink:type="simple" xlink:href="http://www.twitter.com" text:style-name="Internet_20_link" text:visited-style-name="Visited_20_Internet_20_Link"> Twitter</text:a> </text:span> <text:line-break/>
и сколь угодно часто (но не реже одного раза в день), писать:</text:p>
      <text:list text:style-name="List_20_1" text:continue-numbering="false">
        <text:list-item>
          <text:p text:style-name="List_20_1_Content_First"> либо, что ты сегодня делал по проекту</text:p>
        </text:list-item>
        <text:list-item>
          <text:p text:style-name="List_20_1_Content_Last"> либо, что ты сегодня от проекта отдыхал (<text:span text:style-name="Strong_20_Emphasis">обязательно!</text:span>)</text:p>
        </text:list-item>
      </text:list>
      <text:p text:style-name="Text_20_body">Зарегистрировавшись, необходимо следовать (follow)) за нами:</text:p>
      <text:list text:style-name="List_20_1" text:continue-numbering="false">
        <text:list-item>
          <text:p text:style-name="List_20_1_Content_First"> jeck_landin (bea)</text:p>
        </text:list-item>
        <text:list-item>
          <text:p text:style-name="List_20_1_Content"> cheshirski (inp)</text:p>
        </text:list-item>
        <text:list-item>
          <text:p text:style-name="List_20_1_Content_Last"> ganqqwerty (kuv)</text:p>
        </text:list-item>
      </text:list>
      <text:p text:style-name="Text_20_body">UPD: Ответ на появившиеся вопросы вида “Не понятно, зачем это надо”: для того, чтобы</text:p>
      <text:list text:style-name="List_20_1" text:continue-numbering="false">
        <text:list-item>
          <text:p text:style-name="List_20_1_Content_First"> чувствовать, что мы занимаемся одним большим делом.</text:p>
        </text:list-item>
        <text:list-item>
          <text:p text:style-name="List_20_1_Content"> узнавать, как и у кого дела, мгновенно узнавать новости</text:p>
        </text:list-item>
        <text:list-item>
          <text:p text:style-name="List_20_1_Content_Last"> по окончании проекта анализировать, насколько были загружены и на что стоило обратить внимани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twitter</dc:title>
  </office:meta>
</office:document-meta>
</file>