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683788b298b40bc713759e0180b730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process"/><text:bookmark-start text:name="__RefHeading___процесс_разработки_приложения_1"/><text:bookmark-start text:name="процесс_разработки_приложения"/>Процесс разработки приложения<text:bookmark-end text:name="__RefHeading___процесс_разработки_приложения_1"/><text:bookmark-end text:name="процесс_разработки_приложения"/></text:h>
      <text:h text:style-name="Heading_20_2" text:outline-level="2"><text:bookmark-start text:name="__RefHeading___что_такое_процесс_2"/><text:bookmark-start text:name="что_такое_процесс"/>Что такое процесс<text:bookmark-end text:name="__RefHeading___что_такое_процесс_2"/><text:bookmark-end text:name="что_такое_процесс"/></text:h>
      <text:p text:style-name="Text_20_body">На моём уровне понимания: процесс - множество действий, которые выполняются участниками проекта+  множество вещей, которые они создают + терминология, которую они используют.</text:p>
      <text:h text:style-name="Heading_20_2" text:outline-level="2"><text:bookmark-start text:name="__RefHeading___зачем_он_нужен_3"/><text:bookmark-start text:name="зачем_он_нужен"/>Зачем он нужен<text:bookmark-end text:name="__RefHeading___зачем_он_нужен_3"/><text:bookmark-end text:name="зачем_он_нужен"/></text:h>
      <text:list text:style-name="Numbering_20_1" text:continue-numbering="false">
        <text:list-item>
          <text:p text:style-name="Numbering_20_1_Content_First"> Разработка становится более предсказуемой</text:p>
        </text:list-item>
        <text:list-item>
          <text:p text:style-name="Numbering_20_1_Content"> Меньше шансов появления отстающих и догоняющих</text:p>
        </text:list-item>
        <text:list-item>
          <text:p text:style-name="Numbering_20_1_Content"> Мы получаем руководство по постепенному созданию продуманной, хорошо документированной, качественно работающей системы</text:p>
        </text:list-item>
        <text:list-item>
          <text:p text:style-name="Numbering_20_1_Content"> Мы повышаем свою производительность</text:p>
        </text:list-item>
        <text:list-item>
          <text:p text:style-name="Numbering_20_1_Content"> Мы устанавливаем ответственность участников</text:p>
        </text:list-item>
        <text:list-item>
          <text:p text:style-name="Numbering_20_1_Content_Last"> Мы знакомимся со штукой, которую используют в цивилизованном мире <draw:frame draw:style-name="media" draw:name="0" text:anchor-type="as-char" draw:z-index="0" svg:width="" svg:rel-width="100%" svg:height="0cm"><draw:image xlink:href="Pictures/1683788b298b40bc713759e0180b730c.svg" xlink:type="simple" xlink:show="embed" xlink:actuate="onLoad"/></draw:frame></text:p>
        </text:list-item>
      </text:list>
      <text:h text:style-name="Heading_20_2" text:outline-level="2"><text:bookmark-start text:name="__RefHeading___описание_процесса_у_нас_4"/><text:bookmark-start text:name="описание_процесса_у_нас"/>Описание процесса у нас<text:bookmark-end text:name="__RefHeading___описание_процесса_у_нас_4"/><text:bookmark-end text:name="описание_процесса_у_нас"/></text:h>
      <text:p text:style-name="Text_20_body"><text:span text:style-name="Emphasis">Здесь лежит:</text:span> <text:line-break/></text:p>
      <text:list text:style-name="List_20_1" text:continue-numbering="false">
        <text:list-item>
          <text:p text:style-name="List_20_1_Content_First"> <text:span text:style-name="Emphasis">Список и  описание создаваемых полезных артефактов</text:span></text:p>
        </text:list-item>
        <text:list-item>
          <text:p text:style-name="List_20_1_Content"> <text:span text:style-name="Emphasis">Назначение ролей участникам проекта</text:span></text:p>
        </text:list-item>
        <text:list-item>
          <text:p text:style-name="List_20_1_Content_Last"> <text:span text:style-name="Emphasis">Перечисление наших действий в ходе проекта. </text:span></text:p>
        </text:list-item>
      </text:list>
      <text:p text:style-name="Text_20_body"><text:line-break/>
Более подробное описание см. в Development Case </text:p>
      <text:h text:style-name="Heading_20_3" text:outline-level="3"><text:bookmark-start text:name="__RefHeading___действия_5"/><text:bookmark-start text:name="действия"/>Действия<text:bookmark-end text:name="__RefHeading___действия_5"/><text:bookmark-end text:name="действия"/></text:h>
      <text:p text:style-name="Text_20_body"><text:span text:style-name="Emphasis">Чем мы будем заниматься в ходе проекта?</text:span></text:p>
      <text:list text:style-name="List_20_1" text:continue-numbering="false">
        <text:list-item>
          <text:p text:style-name="LastListParagraph_List_20_1_Content_First"> <text:span text:style-name="Strong_20_Emphasis">Обучение</text:span> <text:line-break/></text:p>
        </text:list-item>
      </text:list>
      <text:p text:style-name="Text_20_body">Share the knowledge! Все знания должны быть общими. Сюда входит организация маленьких уроков, тренингов, написание Wiki-страничек</text:p>
      <text:list text:style-name="List_20_1" text:continue-numbering="false">
        <text:list-item>
          <text:p text:style-name="LastListParagraph_List_20_1_Content_First"> <text:span text:style-name="Strong_20_Emphasis">Тестирование</text:span> <text:line-break/></text:p>
        </text:list-item>
      </text:list>
      <text:p text:style-name="Text_20_body">Использование CPP UNIT, ручное тестирование</text:p>
      <text:list text:style-name="List_20_1" text:continue-numbering="false">
        <text:list-item>
          <text:p text:style-name="LastListParagraph_List_20_1_Content_First"> <text:span text:style-name="Strong_20_Emphasis">Проектирование</text:span> <text:line-break/></text:p>
        </text:list-item>
      </text:list>
      <text:p text:style-name="Text_20_body">Создание артефактов, помогающих решать вопросы <text:span text:style-name="Emphasis">что?</text:span> и <text:span text:style-name="Emphasis">как?</text:span></text:p>
      <text:list text:style-name="List_20_1" text:continue-numbering="false">
        <text:list-item>
          <text:p text:style-name="List_20_1_Content_First"> <text:span text:style-name="Strong_20_Emphasis">Программирование</text:span> </text:p>
          <text:list text:style-name="List_20_1">
            <text:list-item>
              <text:p text:style-name="List_20_1_Content"> <text:span text:style-name="Strong_20_Emphasis">“С нуля”</text:span> - Программирование на Python и C++ <text:line-break/></text:p>
            </text:list-item>
            <text:list-item>
              <text:p text:style-name="List_20_1_Content_Last"> <text:span text:style-name="Strong_20_Emphasis">Повторное использование стороннего кода</text:span> - Часть функциональности хотелось бы заимствовать. Если мы поймем, что можно повторно использовать какой-либо сторонний компонент,<text:line-break/></text:p>
            </text:list-item>
          </text:list>
        </text:list-item>
      </text:list>
      <text:p text:style-name="Text_20_body"> необходимо будет стыковать его с существующими. Разбираться в коде, связываться с разработчиками.</text:p>
      <text:list text:style-name="List_20_1" text:continue-numbering="false">
        <text:list-item>
          <text:p text:style-name="LastListParagraph_List_20_1_Content_First"> <text:span text:style-name="Strong_20_Emphasis">Документирование</text:span> <text:line-break/></text:p>
        </text:list-item>
      </text:list>
      <text:p text:style-name="Text_20_body">Включает в себя обязательное использование Doxygen, пользовательскую документацию, маленькие заметки о сложных частях проекта.</text:p>
      <text:list text:style-name="List_20_1" text:continue-numbering="false">
        <text:list-item>
          <text:p text:style-name="LastListParagraph_List_20_1_Content_First"> <text:span text:style-name="Strong_20_Emphasis">Написание официальных документов</text:span> <text:line-break/></text:p>
        </text:list-item>
      </text:list>
      <text:p text:style-name="Text_20_body">Как только появится возможность где-либо поучаствовать с проектом, туда нужно писать заявку. Пример: Google Summer Of C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process</dc:title>
  </office:meta>
</office:document-meta>
</file>