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tools:qt4"/><text:bookmark-start text:name="__RefHeading___написание_программ_на_qt4_для_xo_1"/><text:bookmark-start text:name="написание_программ_на_qt4_для_xo"/>Написание программ на qt4 для XO<text:bookmark-end text:name="__RefHeading___написание_программ_на_qt4_для_xo_1"/><text:bookmark-end text:name="написание_программ_на_qt4_для_xo"/></text:h>
      <text:list text:style-name="List_20_1" text:continue-numbering="false">
        <text:list-item>
          <text:p text:style-name="List_20_1_Content_First"> Способ первый - Python-оболочка вручную. Не пробовал</text:p>
        </text:list-item>
        <text:list-item>
          <text:p text:style-name="List_20_1_Content_Last"> Способ второй - QActivity - пробовал</text:p>
        </text:list-item>
      </text:list>
      <text:h text:style-name="Heading_20_2" text:outline-level="2"><text:bookmark-start text:name="__RefHeading___qactivity_2"/><text:bookmark-start text:name="qactivity"/>QActivity<text:bookmark-end text:name="__RefHeading___qactivity_2"/><text:bookmark-end text:name="qactivity"/></text:h>
      <text:p text:style-name="Text_20_body">Качаем <text:a xlink:type="simple" xlink:href="http://wiki.osll.ru/doku.php/etc:teach:diplomants:projects:2009:olpcmind:tools:activity.tar.gz" text:style-name="Internet_20_link" text:visited-style-name="Visited_20_Internet_20_Link">модифицированные исходники</text:a> отсуюда,   </text:p>
      <text:p text:style-name="Preformatted_20_Text">./configure --prefix=/usr<text:line-break/>make<text:line-break/>make install</text:p>
      <text:p text:style-name="Text_20_body">запускаем приложение на qt с главным классом QActivity. Тестовый класс отображается нормально на обычном компе. А на ХО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tools:qt4</dc:title>
  </office:meta>
</office:document-meta>
</file>