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31c2d16bc0c84b93e27fd2f082a1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teach:diplomants:projects:2009:olpcmind:xo_qemu"/><text:bookmark-start text:name="__RefHeading___установка_эмулятора_хо_под_qemu_1"/><text:bookmark-start text:name="установка_эмулятора_хо_под_qemu"/>Установка эмулятора ХО под QEMU<text:bookmark-end text:name="__RefHeading___установка_эмулятора_хо_под_qemu_1"/><text:bookmark-end text:name="установка_эмулятора_хо_под_qemu"/></text:h>
      <text:h text:style-name="Heading_20_3" text:outline-level="3"><text:bookmark-start text:name="__RefHeading___инструкции_2"/><text:bookmark-start text:name="инструкции"/>Инструкции<text:bookmark-end text:name="__RefHeading___инструкции_2"/><text:bookmark-end text:name="инструкции"/></text:h>
      <text:p text:style-name="Text_20_body">Шаги установки взяты <text:a xlink:type="simple" xlink:href="http://www.ibm.com/developerworks/ru/edu/l-dw-linux-xo-python-i.html" text:style-name="Internet_20_link" text:visited-style-name="Visited_20_Internet_20_Link"> отсюда </text:a></text:p>
      <text:p text:style-name="Text_20_body">Образ брала <text:a xlink:type="simple" xlink:href="http://olpc.download.redhat.com/olpc/streams/development/latest/devel_ext3/olpc-redhat-stream-development-devel_ext3.img.bz2" text:style-name="Internet_20_link" text:visited-style-name="Visited_20_Internet_20_Link"> этот</text:a></text:p>
      <text:h text:style-name="Heading_20_3" text:outline-level="3"><text:bookmark-start text:name="__RefHeading___проблемы_3"/><text:bookmark-start text:name="проблемы"/>Проблемы<text:bookmark-end text:name="__RefHeading___проблемы_3"/><text:bookmark-end text:name="проблемы"/></text:h>
      <text:p text:style-name="Text_20_body">Не запускается графическая оболочка. 
В этапе запуска спрашивает имя и цветовую гамму (все в графике), но потом все падает и снова само запускается и так до бесконечности (хотя нет, не до бесконечности, не проверяла)</text:p>
      <text:p text:style-name="Text_20_body">Вот что он говорит когда отключает графику:</text:p>
      <text:p text:style-name="Text_20_body"><draw:frame draw:style-name="media" draw:name=" консоль ошибок Legend" text:anchor-type="as-char" draw:z-index="0" svg:width="27.305cm" style:rel-width="100%"><draw:text-box><text:p text:style-name="legendcenter"><draw:frame draw:style-name="media" draw:name=" консоль ошибок" text:anchor-type="as-char" draw:z-index="0" svg:width="27.305cm" style:rel-width="100%" svg:height="21.140208333333cm" style:rel-height="scale"><draw:image xlink:href="Pictures/9d31c2d16bc0c84b93e27fd2f082a19f.png" xlink:type="simple" xlink:show="embed" xlink:actuate="onLoad"/></draw:frame> консоль ошибок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xo_qemu</dc:title>
  </office:meta>
</office:document-meta>
</file>