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3fcca8687ae3284bd876e748bda0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olpcmind"/><text:bookmark-start text:name="__RefHeading___metamind_средство_развития_системного_мышления_для_olpc_1"/><text:bookmark-start text:name="metamind_средство_развития_системного_мышления_для_olpc"/>Metamind Средство развития системного мышления для OLPC<text:bookmark-end text:name="__RefHeading___metamind_средство_развития_системного_мышления_для_olpc_1"/><text:bookmark-end text:name="metamind_средство_развития_системного_мышления_для_olpc"/></text:h>
      <text:h text:style-name="Heading_20_2" text:outline-level="2"><text:bookmark-start text:name="__RefHeading___разделы_2"/><text:bookmark-start text:name="разделы"/>Разделы<text:bookmark-end text:name="__RefHeading___разделы_2"/><text:bookmark-end text:name="разделы"/></text:h>
      <text:h text:style-name="Heading_20_3" text:outline-level="3"><text:bookmark-start text:name="__RefHeading___работа_над_задачей_3"/><text:bookmark-start text:name="работа_над_задачей"/>Работа над задачей<text:bookmark-end text:name="__RefHeading___работа_над_задачей_3"/><text:bookmark-end text:name="работа_над_задачей"/></text:h>
      <text:p text:style-name="Text_20_body"><text:span text:style-name="Emphasis">Описание того, как мы двигаемся</text:span><text:line-break/></text:p>
      <text:list text:style-name="List_20_1" text:continue-numbering="false">
        <text:list-item>
          <text:h text:style-name="Heading_20_4" text:outline-level="4"><text:bookmark-start text:name="__RefHeading___созданные_артефакты_4"/><text:bookmark-start text:name="созданные_артефакты"/>Созданные артефакты<text:bookmark-end text:name="__RefHeading___созданные_артефакты_4"/><text:bookmark-end text:name="созданные_артефакты"/></text:h>
          <text:h text:style-name="Heading_20_5" text:outline-level="5"><text:bookmark-start text:name="__RefHeading___отвечающие_действительности_5"/><text:bookmark-start text:name="отвечающие_действительности"/>Отвечающие действительности<text:bookmark-end text:name="__RefHeading___отвечающие_действительности_5"/><text:bookmark-end text:name="отвечающие_действительности"/></text:h>
          <text:list text:style-name="List_20_1">
            <text:list-item>
              <text:p text:style-name="List_20_1_Content"> <text:a xlink:type="simple" xlink:href="http://wiki.osll.ru/doku.php/etc:teach:diplomants:projects:2009:olpcmind:artifacts:inception:requirements:vision" text:style-name="Internet_20_link" text:visited-style-name="Visited_20_Internet_20_Link">  Vision</text:a></text:p>
            </text:list-item>
            <text:list-item>
              <text:p text:style-name="List_20_1_Content"> <text:a xlink:type="simple" xlink:href="http://wiki.osll.ru/doku.php/etc:teach:diplomants:projects:2009:olpcmind:artifacts:inception:requirements:usecase:0draft" text:style-name="Internet_20_link" text:visited-style-name="Visited_20_Internet_20_Link"> набросок Use-case модели </text:a></text:p>
            </text:list-item>
            <text:list-item>
              <text:p text:style-name="List_20_1_Content"> <text:a xlink:type="simple" xlink:href="http://wiki.osll.ru/doku.php/etc:teach:diplomants:projects:2009:olpcmind:artifacts:inception:management:risklist" text:style-name="Internet_20_link" text:visited-style-name="Visited_20_Internet_20_Link"> Список рисков</text:a></text:p>
            </text:list-item>
            <text:list-item>
              <text:p text:style-name="List_20_1_Content"> <text:a xlink:type="simple" xlink:href="http://wiki.osll.ru/doku.php/etc:teach:diplomants:projects:2009:olpcmind:artifacts:inception:requirements:glossary" text:style-name="Internet_20_link" text:visited-style-name="Visited_20_Internet_20_Link"> глоссарий</text:a> </text:p>
            </text:list-item>
            <text:list-item>
              <text:p text:style-name="List_20_1_Content"> <text:a xlink:type="simple" xlink:href="http://wiki.osll.ru/doku.php/etc:teach:diplomants:projects:2009:olpcmind:artifacts:inception:requirements:uiprototype" text:style-name="Internet_20_link" text:visited-style-name="Visited_20_Internet_20_Link"> Прототип UI</text:a> </text:p>
            </text:list-item>
            <text:list-item>
              <text:p text:style-name="List_20_1_Content"> <text:a xlink:type="simple" xlink:href="http://wiki.osll.ru/doku.php/etc:teach:diplomants:projects:2009:olpcmind:artifacts:elaboration:development:tools_list" text:style-name="Internet_20_link" text:visited-style-name="Visited_20_Internet_20_Link"> Используемые инструменты</text:a></text:p>
            </text:list-item>
            <text:list-item>
              <text:p text:style-name="List_20_1_Content"> <text:a xlink:type="simple" xlink:href="http://wiki.osll.ru/doku.php/etc:teach:diplomants:projects:2009:olpcmind:artifacts:construction:development:test_data" text:style-name="Internet_20_link" text:visited-style-name="Visited_20_Internet_20_Link"> тестовые данные--онтология</text:a></text:p>
            </text:list-item>
            <text:list-item>
              <text:p text:style-name="List_20_1_Content"> <text:a xlink:type="simple" xlink:href="http://wiki.osll.ru/doku.php/etc:teach:diplomants:projects:2009:olpcmind:artifacts:construction:development:run_project" text:style-name="Internet_20_link" text:visited-style-name="Visited_20_Internet_20_Link"> Запуск проекта с чистого листа (настройка Eclipse)</text:a></text:p>
            </text:list-item>
            <text:list-item>
              <text:p text:style-name="List_20_1_Content"> <text:a xlink:type="simple" xlink:href="http://wiki.osll.ru/doku.php/etc:teach:diplomants:projects:2009:olpcmind:artifacts:context:kii_report" text:style-name="Internet_20_link" text:visited-style-name="Visited_20_Internet_20_Link"> Доклад для КИИ08</text:a></text:p>
            </text:list-item>
          </text:list>
          <text:h text:style-name="Heading_20_5" text:outline-level="5"><text:bookmark-start text:name="__RefHeading___выброшенные_6"/><text:bookmark-start text:name="выброшенные"/>Выброшенные<text:bookmark-end text:name="__RefHeading___выброшенные_6"/><text:bookmark-end text:name="выброшенные"/></text:h>
          <text:list text:style-name="List_20_1">
            <text:list-item>
              <text:p text:style-name="List_20_1_Content"> <text:a xlink:type="simple" xlink:href="http://wiki.osll.ru/doku.php/etc:teach:diplomants:projects:2009:olpcmind:artifacts:inception:requirements:usecase:novgorod" text:style-name="Internet_20_link" text:visited-style-name="Visited_20_Internet_20_Link"> Use Case  к новгородскому лагерю</text:a></text:p>
            </text:list-item>
          </text:list>
          <text:list text:style-name="List_20_1">
            <text:list-item>
              <text:p text:style-name="List_20_1_Content"> <text:a xlink:type="simple" xlink:href="http://wiki.osll.ru/doku.php/etc:teach:diplomants:projects:2009:olpcmind:artifacts:inception:management:phaseplan" text:style-name="Internet_20_link" text:visited-style-name="Visited_20_Internet_20_Link"> Phase Plan </text:a></text:p>
            </text:list-item>
            <text:list-item>
              <text:p text:style-name="List_20_1_Content_Last"> <text:a xlink:type="simple" xlink:href="http://wiki.osll.ru/doku.php/etc:teach:diplomants:projects:2009:olpcmind:artifacts:elaboration:development:sad" text:style-name="Internet_20_link" text:visited-style-name="Visited_20_Internet_20_Link"> Архитектура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<text:a xlink:type="simple" xlink:href="http://wiki.osll.ru/doku.php/etc:teach:diplomants:projects:2009:olpcmind:problems" text:style-name="Internet_20_link" text:visited-style-name="Visited_20_Internet_20_Link"> Проблемы и открытые вопросы</text:a> - тут просто задаются любые связанные вопросы или выражается неудовольствие</text:p>
        </text:list-item>
        <text:list-item>
          <text:p text:style-name="List_20_1_Content_Last"> <text:a xlink:type="simple" xlink:href="http://wiki.osll.ru/doku.php/etc:teach:diplomants:projects:2009:olpcmind:news" text:style-name="Internet_20_link" text:visited-style-name="Visited_20_Internet_20_Link"> Новости</text:a> - новости из внешнего мира, важные изменения в проекте, результаты важных встреч</text:p>
        </text:list-item>
      </text:list>
      <text:h text:style-name="Heading_20_3" text:outline-level="3"><text:bookmark-start text:name="__RefHeading___мы_и_наши_рамки_7"/><text:bookmark-start text:name="мы_и_наши_рамки"/>Мы и наши рамки<text:bookmark-end text:name="__RefHeading___мы_и_наши_рамки_7"/><text:bookmark-end text:name="мы_и_наши_рамки"/></text:h>
      <text:list text:style-name="List_20_1" text:continue-numbering="false">
        <text:list-item>
          <text:p text:style-name="LastListParagraph_List_20_1_Content_First"> <text:a xlink:type="simple" xlink:href="http://wiki.osll.ru/doku.php/etc:teach:diplomants:projects:2009:olpcmind:formal" text:style-name="Internet_20_link" text:visited-style-name="Visited_20_Internet_20_Link">Наши рамки</text:a> В рамках каких больших мероприятий мы участвуем? Какие сроки сдачи?</text:p>
        </text:list-item>
      </text:list>
      <text:h text:style-name="Heading_20_3" text:outline-level="3"><text:bookmark-start text:name="__RefHeading___ресурсы_8"/><text:bookmark-start text:name="ресурсы"/>Ресурсы<text:bookmark-end text:name="__RefHeading___ресурсы_8"/><text:bookmark-end text:name="ресурсы"/></text:h>
      <text:p text:style-name="Text_20_body"><text:span text:style-name="Emphasis"> Описание мест, где можно получить информацию, имеющую отношение к нашей задаче </text:span> <text:line-break/></text:p>
      <text:list text:style-name="List_20_1" text:continue-numbering="false">
        <text:list-item>
          <text:p text:style-name="List_20_1_Content_First"> <text:a xlink:type="simple" xlink:href="http://wiki.osll.ru/doku.php/etc:teach:diplomants:projects:2009:olpcmind:process" text:style-name="Internet_20_link" text:visited-style-name="Visited_20_Internet_20_Link"> Процесс</text:a> - декларация того, как будет идти процесс разработки</text:p>
        </text:list-item>
        <text:list-item>
          <text:p text:style-name="List_20_1_Content"> <text:a xlink:type="simple" xlink:href="http://wiki.osll.ru/doku.php/etc:teach:diplomants:projects:2009:olpcmind:links" text:style-name="Internet_20_link" text:visited-style-name="Visited_20_Internet_20_Link"> Ссылки и исследования </text:a> - исследования предметной области - обработки знаний. Ссылки.</text:p>
        </text:list-item>
        <text:list-item>
          <text:p text:style-name="List_20_1_Content_Last"> <text:a xlink:type="simple" xlink:href="http://wiki.osll.ru/doku.php/etc:teach:diplomants:projects:2009:olpcmind:wordstream" text:style-name="Internet_20_link" text:visited-style-name="Visited_20_Internet_20_Link"> Свалка</text:a> - Плохо структурированная и/или сырая информация</text:p>
        </text:list-item>
      </text:list>
      <text:h text:style-name="Heading_20_2" text:outline-level="2"><text:bookmark-start text:name="__RefHeading___текущий_deadline_9"/><text:bookmark-start text:name="текущий_deadline"/>Текущий deadline<text:bookmark-end text:name="__RefHeading___текущий_deadline_9"/><text:bookmark-end text:name="текущий_deadline"/></text:h>
      <text:h text:style-name="Heading_20_1" text:outline-level="1"><text:bookmark-start text:name="__RefHeading___октября_--_необходим_полностью_оформленный_opensource_проект_10"/><text:bookmark-start text:name="октября_--_необходим_полностью_оформленный_opensource_проект"/>30 октября -- необходим полностью оформленный OpenSource проект<text:bookmark-end text:name="__RefHeading___октября_--_необходим_полностью_оформленный_opensource_проект_10"/><text:bookmark-end text:name="октября_--_необходим_полностью_оформленный_opensource_проект"/></text:h>
      <text:h text:style-name="Heading_20_2" text:outline-level="2"><text:bookmark-start text:name="__RefHeading___визуально_11"/><text:bookmark-start text:name="визуально"/>Визуально<text:bookmark-end text:name="__RefHeading___визуально_11"/><text:bookmark-end text:name="визуально"/></text:h>
      <text:list text:style-name="List_20_1" text:continue-numbering="false">
        <text:list-item>
          <text:p text:style-name="LastListParagraph_List_20_1_Content_First"> 29 сентября – финиш!: <text:line-break/></text:p>
        </text:list-item>
      </text:list>
      <text:p text:style-name="Text_20_body"><draw:frame draw:style-name="media" draw:name="0" text:anchor-type="as-char" draw:z-index="0" svg:width="4.2333333333333cm" svg:height="4.2823050556984cm"><draw:image xlink:href="Pictures/e13fcca8687ae3284bd876e748bda04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</dc:title>
  </office:meta>
</office:document-meta>
</file>