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geo2tag"/><text:bookmark-start text:name="__RefHeading___разработка_платформы_для_location_based_сервисов_1"/><text:bookmark-start text:name="разработка_платформы_для_location_based_сервисов"/>Разработка платформы для Location Based сервисов<text:bookmark-end text:name="__RefHeading___разработка_платформы_для_location_based_сервисов_1"/><text:bookmark-end text:name="разработка_платформы_для_location_based_сервисов"/></text:h>
      <text:p text:style-name="Text_20_body">Целью работы является определение основных требований к платформе для Location Based сервисов и создание прототипа такой платформы.</text:p>
      <text:p text:style-name="Text_20_body">Для выполения поставленно цели необходимо решить следующие задачи:</text:p>
      <text:list text:style-name="List_20_1" text:continue-numbering="false">
        <text:list-item>
          <text:p text:style-name="List_20_1_Content_First"> определить основые компоненты данной платформы;</text:p>
        </text:list-item>
        <text:list-item>
          <text:p text:style-name="List_20_1_Content"> разработать интерфейс данной платформы для клиентов различных сервисов;</text:p>
        </text:list-item>
        <text:list-item>
          <text:p text:style-name="List_20_1_Content"> опредилить способы взаимодействия системы с различными географическими информационными системами;</text:p>
        </text:list-item>
        <text:list-item>
          <text:p text:style-name="List_20_1_Content"> определить способы взаимодействия системы с источниками информации; </text:p>
        </text:list-item>
        <text:list-item>
          <text:p text:style-name="List_20_1_Content"> выбрать способ хранения данных, необходимых для функционирования платформы;</text:p>
        </text:list-item>
        <text:list-item>
          <text:p text:style-name="List_20_1_Content_Last"> разработать прототит платформы;</text:p>
        </text:list-item>
      </text:list>
      <text:p text:style-name="Text_20_body">Актуальность:
с развитием телекоммуникаций и мобильных технологий все больше появляется различных сервисов местоположения, которые предоставляют пользователю актуальную и нужную именно</text:p>
      <text:p text:style-name="Text_20_body">Новизна:</text:p>
      <text:p text:style-name="Text_20_body">Перспективность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geo2tag</dc:title>
  </office:meta>
</office:document-meta>
</file>