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myfit_refactoring"/><text:bookmark-start text:name="__RefHeading___разработка_программных_средств_совместного_рефакторинга_тестов_и_пользовательских_историй_1"/><text:bookmark-start text:name="разработка_программных_средств_совместного_рефакторинга_тестов_и_пользовательских_историй"/>Разработка программных средств совместного рефакторинга тестов и пользовательских историй<text:bookmark-end text:name="__RefHeading___разработка_программных_средств_совместного_рефакторинга_тестов_и_пользовательских_историй_1"/><text:bookmark-end text:name="разработка_программных_средств_совместного_рефакторинга_тестов_и_пользовательских_историй"/></text:h>
      <text:p text:style-name="Text_20_body">* описание предметной области
* идентификация проблемы и существующих решений
* объяснение почему эти решения не удовлетворительны
* предлагаемый подход и объяснение, почему он будет решать проблемы
* описание одидаемого результата
* описание реализации [не для аннотации]
* анализ (количесвтенный и качественный) разработанного решения (тестирование) [не для аннотации]
* дальнейшая работа
* заключе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myfit_refactoring</dc:title>
  </office:meta>
</office:document-meta>
</file>