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networks:labs"/><text:bookmark-start text:name="__RefHeading___лабораторные_работы_по_сетевым_технологиям_1"/><text:bookmark-start text:name="лабораторные_работы_по_сетевым_технологиям"/>Лабораторные работы по сетевым технологиям<text:bookmark-end text:name="__RefHeading___лабораторные_работы_по_сетевым_технологиям_1"/><text:bookmark-end text:name="лабораторные_работы_по_сетевым_технологиям"/></text:h>
      <text:h text:style-name="Heading_20_4" text:outline-level="4"><text:bookmark-start text:name="__RefHeading___создание_сокетного_соединения_2"/><text:bookmark-start text:name="создание_сокетного_соединения"/>Создание сокетного соединения<text:bookmark-end text:name="__RefHeading___создание_сокетного_соединения_2"/><text:bookmark-end text:name="создание_сокетного_соединения"/></text:h>
      <text:h text:style-name="Heading_20_4" text:outline-level="4"><text:bookmark-start text:name="__RefHeading___анализ_2x_3x-звенных_моделей_клиент-сервер_3"/><text:bookmark-start text:name="анализ_2x_3x-звенных_моделей_клиент-сервер"/>Анализ 2x/3x-звенных моделей клиент-сервер<text:bookmark-end text:name="__RefHeading___анализ_2x_3x-звенных_моделей_клиент-сервер_3"/><text:bookmark-end text:name="анализ_2x_3x-звенных_моделей_клиент-сервер"/></text:h>
      <text:h text:style-name="Heading_20_4" text:outline-level="4"><text:bookmark-start text:name="__RefHeading___сетевой_уровень_icmp_маршрутизация_4"/><text:bookmark-start text:name="сетевой_уровень_icmp_маршрутизация"/>Сетевой уровень ICMP, маршрутизация<text:bookmark-end text:name="__RefHeading___сетевой_уровень_icmp_маршрутизация_4"/><text:bookmark-end text:name="сетевой_уровень_icmp_маршрутизация"/></text:h>
      <text:h text:style-name="Heading_20_4" text:outline-level="4"><text:bookmark-start text:name="__RefHeading___именованные_каналы_5"/><text:bookmark-start text:name="именованные_каналы"/>Именованные каналы<text:bookmark-end text:name="__RefHeading___именованные_каналы_5"/><text:bookmark-end text:name="именованные_каналы"/></text:h>
      <text:h text:style-name="Heading_20_4" text:outline-level="4"><text:bookmark-start text:name="__RefHeading___почтовые_слоты_6"/><text:bookmark-start text:name="почтовые_слоты"/>Почтовые слоты<text:bookmark-end text:name="__RefHeading___почтовые_слоты_6"/><text:bookmark-end text:name="почтовые_слоты"/></text:h>
      <text:h text:style-name="Heading_20_4" text:outline-level="4"><text:bookmark-start text:name="__RefHeading___интерфейс_netbios_windows_7"/><text:bookmark-start text:name="интерфейс_netbios_windows"/>Интерфейс NetBIOS (windows)<text:bookmark-end text:name="__RefHeading___интерфейс_netbios_windows_7"/><text:bookmark-end text:name="интерфейс_netbios_windows"/></text:h>
      <text:p text:style-name="Text_20_body">===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networks:labs</dc:title>
  </office:meta>
</office:document-meta>
</file>