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df86442b04865d9f933ca8f907d9e2a.gif"/>
  <manifest:file-entry manifest:media-type="image/gif" manifest:full-path="Pictures/b6cef914eb20901ad2ef4d58766f2bfc.gif"/>
  <manifest:file-entry manifest:media-type="image/gif" manifest:full-path="Pictures/e0e2008fb09617f5e81b8d4497fc87ee.gif"/>
  <manifest:file-entry manifest:media-type="image/gif" manifest:full-path="Pictures/30564cf1a68aab0e68b4d841882efb11.gif"/>
  <manifest:file-entry manifest:media-type="image/gif" manifest:full-path="Pictures/497964a12c97f33a7b70f1d9041dc0ff.gif"/>
  <manifest:file-entry manifest:media-type="image/gif" manifest:full-path="Pictures/e0b8ba1f78c85bbcbd5e79fe5f7b17f8.gif"/>
  <manifest:file-entry manifest:media-type="image/gif" manifest:full-path="Pictures/a13a6b20449aeb2d02f2fc61231a5eb6.gif"/>
  <manifest:file-entry manifest:media-type="image/gif" manifest:full-path="Pictures/561ff46d37ed5e6c73afc8c950da7a9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bea:spidercell"/><text:bookmark-start text:name="__RefHeading___пошаговая_стратегическая_игра_паучки_1"/><text:bookmark-start text:name="пошаговая_стратегическая_игра_паучки"/>Пошаговая стратегическая игра "Паучки"<text:bookmark-end text:name="__RefHeading___пошаговая_стратегическая_игра_паучки_1"/><text:bookmark-end text:name="пошаговая_стратегическая_игра_паучки"/></text:h>
      <text:h text:style-name="Heading_20_2" text:outline-level="2"><text:bookmark-start text:name="__RefHeading___описание_и_правила_2"/><text:bookmark-start text:name="описание_и_правила"/>Описание и правила<text:bookmark-end text:name="__RefHeading___описание_и_правила_2"/><text:bookmark-end text:name="описание_и_правила"/></text:h>
      <text:list text:style-name="List_20_1" text:continue-numbering="false">
        <text:list-item>
          <text:p text:style-name="List_20_1_Content_First">Суть игры - выдвигая своих “паучков”, захватить базу противника</text:p>
        </text:list-item>
        <text:list-item>
          <text:p text:style-name="List_20_1_Content">Игра ведется на поле произвольного размера</text:p>
        </text:list-item>
        <text:list-item>
          <text:p text:style-name="List_20_1_Content">Количество игроков - 2 и более</text:p>
        </text:list-item>
        <text:list-item>
          <text:p text:style-name="List_20_1_Content_Last">Игроки по очереди делают ходы - ставят N(пусть будет 5) паучков</text:p>
        </text:list-item>
      </text:list>
      <text:h text:style-name="Heading_20_4" text:outline-level="4"><text:bookmark-start text:name="__RefHeading___пример_игры_3"/><text:bookmark-start text:name="пример_игры"/>Пример игры<text:bookmark-end text:name="__RefHeading___пример_игры_3"/><text:bookmark-end text:name="пример_игры"/></text:h>
      <text:p text:style-name="Text_20_body">Игрок1(красный) и Игрок2(синий) делают первые ходы:<text:line-break/>
<draw:frame draw:style-name="media" draw:name="Рис 1 Legend" text:anchor-type="as-char" draw:z-index="0" svg:width="5.2916666666667cm"><draw:text-box><text:p text:style-name="legendcenter"><draw:frame draw:style-name="media" draw:name="Рис 1" text:anchor-type="as-char" draw:z-index="0" svg:width="5.2916666666667cm" svg:height="5.2916666666667cm"><draw:image xlink:href="Pictures/7df86442b04865d9f933ca8f907d9e2a.gif" xlink:type="simple" xlink:show="embed" xlink:actuate="onLoad"/></draw:frame>Рис 1</text:p></draw:text-box></draw:frame> <draw:frame draw:style-name="media" draw:name="Рис 2 Legend" text:anchor-type="as-char" draw:z-index="0" svg:width="5.2916666666667cm"><draw:text-box><text:p text:style-name="legendcenter"><draw:frame draw:style-name="media" draw:name="Рис 2" text:anchor-type="as-char" draw:z-index="1" svg:width="5.2916666666667cm" svg:height="5.2916666666667cm"><draw:image xlink:href="Pictures/b6cef914eb20901ad2ef4d58766f2bfc.gif" xlink:type="simple" xlink:show="embed" xlink:actuate="onLoad"/></draw:frame>Рис 2</text:p></draw:text-box></draw:frame> <draw:frame draw:style-name="media" draw:name="Рис 3 Legend" text:anchor-type="as-char" draw:z-index="0" svg:width="5.2916666666667cm"><draw:text-box><text:p text:style-name="legendcenter"><draw:frame draw:style-name="media" draw:name="Рис 3" text:anchor-type="as-char" draw:z-index="2" svg:width="5.2916666666667cm" svg:height="5.2916666666667cm"><draw:image xlink:href="Pictures/e0e2008fb09617f5e81b8d4497fc87ee.gif" xlink:type="simple" xlink:show="embed" xlink:actuate="onLoad"/></draw:frame>Рис 3</text:p></draw:text-box></draw:frame> <text:line-break/></text:p>
      <text:p text:style-name="Text_20_body">На картинках базы изображены закрашенными квадратами, паучки - крестиками. Паучка можно ставить только в клетке, смежной с другим паучком. Необходимым условием создания нового паучка является его соединенность с базой(достижимость). <text:line-break/>
<text:line-break/>
Игрок1 атакует: <text:line-break/></text:p>
      <text:p text:style-name="Text_20_body"><draw:frame draw:style-name="media" draw:name="Рис 4 Legend" text:anchor-type="as-char" draw:z-index="0" svg:width="5.2916666666667cm"><draw:text-box><text:p text:style-name="legendcenter"><draw:frame draw:style-name="media" draw:name="Рис 4" text:anchor-type="as-char" draw:z-index="3" svg:width="5.2916666666667cm" svg:height="5.2916666666667cm"><draw:image xlink:href="Pictures/30564cf1a68aab0e68b4d841882efb11.gif" xlink:type="simple" xlink:show="embed" xlink:actuate="onLoad"/></draw:frame>Рис 4</text:p></draw:text-box></draw:frame><text:line-break/>
Если при очередном ходе паучок игрока захватывает клетку, где находился вражеский паучок,  в ней образуется “кокон”. Кокон нельзя перезахватить, он остается во владении игрока до конца игры, остальные его свойства такие же как и у обычного паучка. <text:line-break/>
Игрок2 контратакует: <text:line-break/>
<draw:frame draw:style-name="media" draw:name="Рис 5 Legend" text:anchor-type="as-char" draw:z-index="0" svg:width="5.2916666666667cm"><draw:text-box><text:p text:style-name="legendcenter"><draw:frame draw:style-name="media" draw:name="Рис 5" text:anchor-type="as-char" draw:z-index="4" svg:width="5.2916666666667cm" svg:height="5.2916666666667cm"><draw:image xlink:href="Pictures/497964a12c97f33a7b70f1d9041dc0ff.gif" xlink:type="simple" xlink:show="embed" xlink:actuate="onLoad"/></draw:frame>Рис 5</text:p></draw:text-box></draw:frame><text:line-break/>
Чтобы воспользоваться коконами, Игрок1 должен восстановить с ними связь <text:line-break/>
<draw:frame draw:style-name="media" draw:name="Рис 6 Legend" text:anchor-type="as-char" draw:z-index="0" svg:width="5.2916666666667cm"><draw:text-box><text:p text:style-name="legendcenter"><draw:frame draw:style-name="media" draw:name="Рис 6" text:anchor-type="as-char" draw:z-index="5" svg:width="5.2916666666667cm" svg:height="5.2916666666667cm"><draw:image xlink:href="Pictures/e0b8ba1f78c85bbcbd5e79fe5f7b17f8.gif" xlink:type="simple" xlink:show="embed" xlink:actuate="onLoad"/></draw:frame>Рис 6</text:p></draw:text-box></draw:frame><text:line-break/>
Игрок2 пытается спасти положение..<text:line-break/>
<draw:frame draw:style-name="media" draw:name="Рис 7 Legend" text:anchor-type="as-char" draw:z-index="0" svg:width="5.2916666666667cm"><draw:text-box><text:p text:style-name="legendcenter"><draw:frame draw:style-name="media" draw:name="Рис 7" text:anchor-type="as-char" draw:z-index="6" svg:width="5.2916666666667cm" svg:height="5.2916666666667cm"><draw:image xlink:href="Pictures/a13a6b20449aeb2d02f2fc61231a5eb6.gif" xlink:type="simple" xlink:show="embed" xlink:actuate="onLoad"/></draw:frame>Рис 7</text:p></draw:text-box></draw:frame><text:line-break/>
Конец игры<text:line-break/>
<draw:frame draw:style-name="media" draw:name="Рис 8 Legend" text:anchor-type="as-char" draw:z-index="0" svg:width="5.2916666666667cm"><draw:text-box><text:p text:style-name="legendcenter"><draw:frame draw:style-name="media" draw:name="Рис 8" text:anchor-type="as-char" draw:z-index="7" svg:width="5.2916666666667cm" svg:height="5.2916666666667cm"><draw:image xlink:href="Pictures/561ff46d37ed5e6c73afc8c950da7a9e.gif" xlink:type="simple" xlink:show="embed" xlink:actuate="onLoad"/></draw:frame>Рис 8</text:p></draw:text-box></draw:frame><text:line-break/></text:p>
      <text:h text:style-name="Heading_20_2" text:outline-level="2"><text:bookmark-start text:name="__RefHeading___реализация_4"/><text:bookmark-start text:name="реализация"/>Реализация<text:bookmark-end text:name="__RefHeading___реализация_4"/><text:bookmark-end text:name="реализация"/></text:h>
      <text:h text:style-name="Heading_20_2" text:outline-level="2"><text:bookmark-start text:name="__RefHeading___возможные_усовершенствования_5"/><text:bookmark-start text:name="возможные_усовершенствования"/>Возможные усовершенствования<text:bookmark-end text:name="__RefHeading___возможные_усовершенствования_5"/><text:bookmark-end text:name="возможные_усовершенствования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bea:spidercell</dc:title>
  </office:meta>
</office:document-meta>
</file>