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88b143d52bf984bdec4555bf7246ee.png"/>
  <manifest:file-entry manifest:media-type="image/png" manifest:full-path="Pictures/ced5e956fc645aabbbfd45393a84b1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users:fun"/><text:bookmark-start text:name="__RefHeading___решение_задачек_1"/><text:bookmark-start text:name="решение_задачек"/>Решение задачек<text:bookmark-end text:name="__RefHeading___решение_задачек_1"/><text:bookmark-end text:name="решение_задачек"/></text:h>
      <text:p text:style-name="Text_20_body">7. У вас есть 8 с виду одинаковых монет, одна из которых, тем не менее, фальшивая. Фальшивая монета чуть тяжелее, но во всем остальном идентична настоящим. У вас также есть, в лучших традициях жанра, весы с чашечками, как у богини правосудия. За какое минимальное число взвешиваний можно определить фальшивку? (популярная задача)</text:p>
      <text:p text:style-name="Text_20_body"><text:span text:style-name="Strong_20_Emphasis">Решение</text:span>
Разбиваем монеты на три группы: 1 и 2 группы по три монеты, 3 группа - две.
Взвешиваем  1 и 2 группу, если они равны, то фальшивая монета в группе 3, она находится еще за одно взвешивание (итого 2 взвешивания)
Если 1 и 2 группы не равны по весу, то выбираем ту, в которой фальшивая монета (эта группа будет тяжелее), выбираем любые две монеты из группы и взвешиваем их, если получили равенство, то фальшивая монета та, которую мы не выбрали, если не получили равенства, то все просто)) итого 2 взвешивания</text:p>
      <text:p text:style-name="Text_20_body">10. Есть три урны из тех, что содержат шары в задачках по теории вероятности. На первой написано «ЧЕРНЫЕ», на второй - «БЕЛЫЕ», на третьей - «ЧЕРНЫЕ И БЕЛЫЕ». В одной лежат белые шары, в другой - черные, в оставшейся - и черные и белые. Все надписи заведомо ложны. Разрешается достать один шар из только одной урны. Как определить в какой урне что лежит? (Microsoft) </text:p>
      <text:p text:style-name="Text_20_body"><text:span text:style-name="Strong_20_Emphasis">Решение</text:span>
Выбираем урну с надписью “ЧЕРНЫЕ И БЕЛЫЕ” и тянем из нее шар, если вытянули белый, то в этой урне на самом деле лежат белые шары, а в урне с надписью “ЧЕРНЫЕ” лежат черные и белые шары, если вытащили черный, то в урне лежат черные шары, а в урне с надписью “БЕЛЫЕ” лежат черные и белые шары.</text:p>
      <text:p text:style-name="Text_20_body">12. Обойти двоичное дерево, НЕ используя рекурсию. (Michael Abrash)</text:p>
      <text:p text:style-name="Text_20_body"><text:span text:style-name="Strong_20_Emphasis">Решение</text:span>
Если в задаче разрешено использовать дополнительную память, то решение простое, с помощью стека. Пришли в вершину заносим в стек (что имено заносим и в каком порядке зависит от того, какой обход нужен: КЛП, ЛКП и т.д.)</text:p>
      <text:p text:style-name="Text_20_body"><text:span text:style-name="Strong_20_Emphasis">И чем же это отличается от рекурсии? У этой задачи есть решение без использования дополнительной памяти.</text:span></text:p>
      <text:p text:style-name="Text_20_body">Ну формально это не рекурсия, врочем, не важно, если есть другое решение будем думать)</text:p>
      <text:p text:style-name="Text_20_body">23. Есть круглый бассейн. От его бортика в направлении точно на север отплыла рыба. Проплыв 6 метров, она опять столкнулась с бортиком. Тогда рыба повернула на восток, проплыла еще 8 метров и опять столкнулась с бортиком. Найти диаметр бассейна. (опять Мартин Гарднер) </text:p>
      <text:p text:style-name="Text_20_body"><text:span text:style-name="Strong_20_Emphasis">Решение</text:span>
Тут все просто, если соединить начальную и конечную точку, то получится прямоугольный треугольник с катетами 6 и 8 метров, а гипотенуза будет являться диаметром (я не помню как называется этот угол образованный катетами, но этот угол в два раза меньше центрального угла опирающегося на ту же дугу, а так как он равен 90 градусов, то центральный угол 180 градусов, а следовательно дуга - полуокружность, а гипотенуза - диаметр)</text:p>
      <text:p text:style-name="Text_20_body">25. У вас есть зажигалка и веревка. Если веревку поджечь с конца, то она вся сгорит за полчаса. Как отмерить, при помощи этих двух предметов 15 минут? Важное обстоятельство: Веревка горит неравномерно, где-то быстрее, где-то медленнее. (очень популярная задача) </text:p>
      <text:p text:style-name="Text_20_body"><text:span text:style-name="Strong_20_Emphasis">Решение</text:span>
Поджечь с двух сторон, наверно</text:p>
      <text:p text:style-name="Text_20_body">27. Вы стоите посреди замерзшего озера на идеально скользком льду. Трения нет вообще. Придумайте как можно больше способов добраться до берега. (Physics Mountain)</text:p>
      <text:p text:style-name="Text_20_body"><text:span text:style-name="Strong_20_Emphasis">Решение</text:span>
Ну как минимум одно решение будет основано на законе сохранения импульса, т. е. нужно выбросить что-нибудь в сторону противоположную берегу, тогда, так как закону сохранения импульса суммарный импульс будет равен 0, мы будем двигаться к берегу. Возможны всякие неинтересные решения по типу испортить лед, чтобы получить трение. Можно также использовать реактивное движение (т. е. не бросить что-нибудь в сторону противоположную берегу, а, скажем, плюнуть (хотя наверно это тоже самое, что и выбросить), но можно еще дунуть, или извергнуть из себя еще что-нибудь ненужное)</text:p>
      <text:p text:style-name="Text_20_body">29. В какие времена суток положение всех трех стрелок часов (часовой, минутной и секундной) совпадает? (не помню откуда)Разъяснение Часы механические, и стрелки двигаются с равномерной скоростью.</text:p>
      <text:p text:style-name="Text_20_body"><text:span text:style-name="Strong_20_Emphasis">Решение</text:span>
Мы точно знаем, что в 00:00:00 все стрелки сходятся вместе, в следующий раз они сойдутся (грубая оценка) в интервале от 01:00:00 до 02:00:00, потом в интервале от 02:00:00 до 03:00:00 и тд, последний раз такое случится в интервале от 10:00:00 до 11:00:00 (рассматриваем только 12 часов, потому что дальше все повторяется), таким образом мы получили 11 интервалов, тогда требуемое событие происходит с периодом 1 час + 1/11 часа (12/11), зная начальное решение (00:00:00) мы можем получить все. Кстати задача имеет и строгое математическое решение, но его неудобно сюда вписывать.</text:p>
      <text:p text:style-name="Text_20_body">20. Как провести электричество, чтобы свет на лестнице можно было включать/выключать и с верхней площадки, и с нижней. Нарисуйте схему проводки.</text:p>
      <text:p text:style-name="Text_20_body"><text:span text:style-name="Strong_20_Emphasis">Решение</text:span></text:p>
      <text:p text:style-name="Text_20_body"><draw:frame draw:style-name="media" draw:name="0" text:anchor-type="as-char" draw:z-index="0" svg:width="9.6572916666667cm" svg:height="5.635625cm"><draw:image xlink:href="Pictures/2f88b143d52bf984bdec4555bf7246ee.png" xlink:type="simple" xlink:show="embed" xlink:actuate="onLoad"/></draw:frame>
Задан источник постоянного тока, но в данном случае это не важно. Свет горит, когда оба выключателя замкнуты на одну внешнюю ветвь. Должно быть решение более сложное, но с одной лампочкой (кстати лампочка обозначена чисто формально, там может быть целая система световых приборов).</text:p>
      <text:p text:style-name="Text_20_body">Может <draw:frame draw:style-name="media" draw:name="1" text:anchor-type="as-char" draw:z-index="1" svg:width="10.186458333333cm" svg:height="2.5135416666667cm"><draw:image xlink:href="Pictures/ced5e956fc645aabbbfd45393a84b11a.png" xlink:type="simple" xlink:show="embed" xlink:actuate="onLoad"/></draw:frame> ? ага так, чет про более сложное решение я косанул)</text:p>
      <text:p text:style-name="Text_20_body">4. Что делает следующий С++ код? (Matt Marcus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<text:line-break/><text:span text:style-name="highlight_kw4">struct</text:span> A <text:span text:style-name="highlight_br0">{</text:span><text:line-break/><text:s text:c="3"/>A<text:span text:style-name="highlight_br0">(</text:span><text:span text:style-name="highlight_kw4">const</text:span> <text:span text:style-name="highlight_kw4">volatile</text:span> <text:span text:style-name="highlight_kw4">void</text:span><text:span text:style-name="highlight_sy2">*</text:span><text:span text:style-name="highlight_br0">)</text:span><text:span text:style-name="highlight_sy4">;</text:span><text:line-break/><text:span text:style-name="highlight_br0">}</text:span><text:span text:style-name="highlight_sy4">;</text:span><text:line-break/> <text:line-break/><text:span text:style-name="highlight_kw4">char</text:span> f<text:span text:style-name="highlight_br0">(</text:span>A<text:span text:style-name="highlight_br0">)</text:span><text:span text:style-name="highlight_sy4">;</text:span><text:line-break/><text:span text:style-name="highlight_kw4">int</text:span> f<text:span text:style-name="highlight_br0">(</text:span>...<text:span text:style-name="highlight_br0">)</text:span><text:span text:style-name="highlight_sy4">;</text:span><text:line-break/> <text:line-break/><text:span text:style-name="highlight_kw2">template</text:span> <text:span text:style-name="highlight_sy1">&lt;</text:span><text:span text:style-name="highlight_kw2">class</text:span> T<text:span text:style-name="highlight_sy1">&gt;</text:span><text:line-break/><text:span text:style-name="highlight_kw4">struct</text:span> Test <text:span text:style-name="highlight_br0">{</text:span><text:line-break/><text:s text:c="3"/><text:span text:style-name="highlight_kw4">static</text:span> <text:span text:style-name="highlight_kw4">const</text:span> <text:span text:style-name="highlight_kw4">int</text:span> value <text:span text:style-name="highlight_sy1">=</text:span> <text:span text:style-name="highlight_br0">(</text:span><text:span text:style-name="highlight_kw3">sizeof</text:span><text:span text:style-name="highlight_br0">(</text:span>f<text:span text:style-name="highlight_br0">(</text:span><text:span text:style-name="highlight_sy2">*</text:span><text:span text:style-name="highlight_br0">(</text:span>T<text:span text:style-name="highlight_sy2">*</text:span><text:span text:style-name="highlight_br0">)</text:span><text:span text:style-name="highlight_nu0">0</text:span><text:span text:style-name="highlight_br0">)</text:span><text:span text:style-name="highlight_br0">)</text:span> <text:span text:style-name="highlight_sy1">==</text:span> <text:span text:style-name="highlight_kw3">sizeof</text:span><text:span text:style-name="highlight_br0">(</text:span><text:span text:style-name="highlight_kw4">char</text:span><text:span text:style-name="highlight_br0">)</text:span><text:span text:style-name="highlight_br0">)</text:span><text:span text:style-name="highlight_sy4">;</text:span><text:line-break/><text:span text:style-name="highlight_br0">}</text:span><text:span text:style-name="highlight_sy4">;</text:span></text:p>
          </table:table-cell>
        </table:table-row>
      </table:table>
      <text:p text:style-name="Text_20_body"><text:span text:style-name="Strong_20_Emphasis">Решение</text:span>
*(T*) 0 - я немного не уверен в этой конструкции (как я понял, (Т*) 0 - это приведение 0 к типу T*, а первая * - это разыменование???), но в целом, (sizeof(f(*(T*)0)) - проверяет размер возвращаемого значения для функции с параметром типа Т, сравнивает с размером типа char, и таким образом, если для Т = А, то (sizeof(f(*(T*)0)) = 1, для T != A, получим (sizeof(f(*(T*)0)) = 4 (ну я принял, что sizeof(char) = 1 и sizeof(int) = 4), ну и в зависимости от того, какой тип передан в качестве T, value равно 0 или нет. Вот как-то та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fun</dc:title>
  </office:meta>
</office:document-meta>
</file>