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isl"/><text:bookmark-start text:name="__RefHeading___opensource_compiler_for_motorola_internal_language_1"/><text:bookmark-start text:name="opensource_compiler_for_motorola_internal_language"/>Opensource compiler for motorola internal language<text:bookmark-end text:name="__RefHeading___opensource_compiler_for_motorola_internal_language_1"/><text:bookmark-end text:name="opensource_compiler_for_motorola_internal_language"/></text:h>
      <text:p text:style-name="Text_20_body"><text:a xlink:type="simple" xlink:href="http://jcmvbkbc.spb.ru/git/?p=dumb/isl.git;a=summary" text:style-name="Internet_20_link" text:visited-style-name="Visited_20_Internet_20_Link"> Git repo (http)</text:a></text:p>
      <text:h text:style-name="Heading_20_2" text:outline-level="2"><text:bookmark-start text:name="__RefHeading___output_files_structure_2"/><text:bookmark-start text:name="output_files_structure"/>Output files structure<text:bookmark-end text:name="__RefHeading___output_files_structure_2"/><text:bookmark-end text:name="output_files_structure"/></text:h>
      <text:p text:style-name="Text_20_body">.h</text:p>
      <text:list text:style-name="List_20_1" text:continue-numbering="false">
        <text:list-item>
          <text:p text:style-name="List_20_1_Content_First"> includes</text:p>
        </text:list-item>
        <text:list-item>
          <text:p text:style-name="List_20_1_Content"> enumerations</text:p>
        </text:list-item>
        <text:list-item>
          <text:p text:style-name="List_20_1_Content"> struct typedefs</text:p>
        </text:list-item>
        <text:list-item>
          <text:p text:style-name="List_20_1_Content"> structures</text:p>
        </text:list-item>
        <text:list-item>
          <text:p text:style-name="List_20_1_Content_Last"> prototypes</text:p>
        </text:list-item>
      </text:list>
      <text:p text:style-name="Text_20_body">.c</text:p>
      <text:list text:style-name="List_20_1" text:continue-numbering="false">
        <text:list-item>
          <text:p text:style-name="List_20_1_Content_First"> includes</text:p>
        </text:list-item>
        <text:list-item>
          <text:p text:style-name="List_20_1_Content"> internal declarations</text:p>
        </text:list-item>
        <text:list-item>
          <text:p text:style-name="List_20_1_Content"> field packers/unpackers</text:p>
        </text:list-item>
        <text:list-item>
          <text:p text:style-name="List_20_1_Content"> message packers/unpackers</text:p>
        </text:list-item>
        <text:list-item>
          <text:p text:style-name="List_20_1_Content_Last"> interface packers/unpackers</text:p>
        </text:list-item>
      </text:list>
      <text:h text:style-name="Heading_20_2" text:outline-level="2"><text:bookmark-start text:name="__RefHeading___pack_unpack_signature_3"/><text:bookmark-start text:name="pack_unpack_signature"/>Pack/unpack signature<text:bookmark-end text:name="__RefHeading___pack_unpack_signature_3"/><text:bookmark-end text:name="pack_unpack_signature"/></text:h>
      <text:p text:style-name="Preformatted_20_Text">&lt;pack return type&gt;<text:line-break/>pack_&lt;interface name&gt;(<text:line-break/><text:s text:c="4"/>SignalType signal, /* signal type */<text:line-break/><text:s text:c="4"/>Param1_t_uunion *p1, /* only present when interface has explicit header */<text:line-break/><text:s text:c="4"/>Param2_t_uunion *p2, /* signal data */<text:line-break/><text:s text:c="4"/>Param3_t_uunion *p3, /* only present when interface has explicit trailer */<text:line-break/><text:s text:c="4"/>&lt;pdu arg type&gt; pdu, /* pdu output buffer */<text:line-break/><text:s text:c="4"/>&lt;pdu size arg type&gt; sz /* pdu buffer size */<text:line-break/>);</text:p>
      <text:p text:style-name="Preformatted_20_Text">&lt;unpack return type&gt;<text:line-break/>unpack_&lt;interface name&gt;(<text:line-break/><text:s text:c="4"/>&lt;pdu arg type&gt; pdu, /* input pdu buffer */<text:line-break/><text:s text:c="4"/>&lt;pdu size arg type&gt; sz, /* pdu buffer size */<text:line-break/><text:s text:c="4"/>SignalType *signal, /* signal type */<text:line-break/><text:s text:c="4"/>Param1_t_uunion **p1, /* only present when interface has explicit header */<text:line-break/><text:s text:c="4"/>Param2_t_uunion **p2, /* signal data */<text:line-break/><text:s text:c="4"/>Param3_t_uunion **p3, /* only present when interface has explicit trailer */<text:line-break/>);</text:p>
      <text:p text:style-name="Text_20_body">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isl</dc:title>
  </office:meta>
</office:document-meta>
</file>