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jcmvbkbc:linux-xtensa:esp32s3"/><text:bookmark-start text:name="__RefHeading___booting_linux_on_esp32s3_1"/><text:bookmark-start text:name="booting_linux_on_esp32s3"/>Booting linux on ESP32s3<text:bookmark-end text:name="__RefHeading___booting_linux_on_esp32s3_1"/><text:bookmark-end text:name="booting_linux_on_esp32s3"/></text:h>
      <text:p text:style-name="Text_20_body">Sources:</text:p>
      <text:list text:style-name="List_20_1" text:continue-numbering="false">
        <text:list-item>
          <text:p text:style-name="List_20_1_Content_First"> <text:a xlink:type="simple" xlink:href="https://github.com/jcmvbkbc/xtensa-dynconfig/tree/original" text:style-name="Internet_20_link" text:visited-style-name="Visited_20_Internet_20_Link">https://github.com/jcmvbkbc/xtensa-dynconfig/tree/original</text:a></text:p>
        </text:list-item>
        <text:list-item>
          <text:p text:style-name="List_20_1_Content"> <text:a xlink:type="simple" xlink:href="https://github.com/jcmvbkbc/config-esp32s3" text:style-name="Internet_20_link" text:visited-style-name="Visited_20_Internet_20_Link">https://github.com/jcmvbkbc/config-esp32s3</text:a></text:p>
        </text:list-item>
        <text:list-item>
          <text:p text:style-name="List_20_1_Content"> <text:a xlink:type="simple" xlink:href="https://github.com/jcmvbkbc/esp-hosted/tree/ipc-5.1.1" text:style-name="Internet_20_link" text:visited-style-name="Visited_20_Internet_20_Link">https://github.com/jcmvbkbc/esp-hosted/tree/ipc-5.1.1</text:a></text:p>
        </text:list-item>
        <text:list-item>
          <text:p text:style-name="List_20_1_Content"> <text:a xlink:type="simple" xlink:href="https://github.com/jcmvbkbc/linux-xtensa/tree/xtensa-6.10-rc2-esp32" text:style-name="Internet_20_link" text:visited-style-name="Visited_20_Internet_20_Link">https://github.com/jcmvbkbc/linux-xtensa/tree/xtensa-6.10-rc2-esp32</text:a></text:p>
        </text:list-item>
        <text:list-item>
          <text:p text:style-name="List_20_1_Content"> <text:a xlink:type="simple" xlink:href="https://github.com/jcmvbkbc/binutils-gdb-xtensa/tree/xtensa-fdpic-abi-spec-1.4" text:style-name="Internet_20_link" text:visited-style-name="Visited_20_Internet_20_Link">https://github.com/jcmvbkbc/binutils-gdb-xtensa/tree/xtensa-fdpic-abi-spec-1.4</text:a></text:p>
        </text:list-item>
        <text:list-item>
          <text:p text:style-name="List_20_1_Content"> <text:a xlink:type="simple" xlink:href="https://github.com/jcmvbkbc/gcc-xtensa/tree/xtensa-fdpic-abi-spec-1.4" text:style-name="Internet_20_link" text:visited-style-name="Visited_20_Internet_20_Link">https://github.com/jcmvbkbc/gcc-xtensa/tree/xtensa-fdpic-abi-spec-1.4</text:a></text:p>
        </text:list-item>
        <text:list-item>
          <text:p text:style-name="List_20_1_Content"> <text:a xlink:type="simple" xlink:href="https://github.com/jcmvbkbc/uclibc-ng-xtensa/tree/xtensa-fdpic-abi-spec-1.4" text:style-name="Internet_20_link" text:visited-style-name="Visited_20_Internet_20_Link">https://github.com/jcmvbkbc/uclibc-ng-xtensa/tree/xtensa-fdpic-abi-spec-1.4</text:a></text:p>
        </text:list-item>
        <text:list-item>
          <text:p text:style-name="List_20_1_Content"> <text:a xlink:type="simple" xlink:href="https://github.com/jcmvbkbc/buildroot/tree/xtensa-2024.02-fdpic" text:style-name="Internet_20_link" text:visited-style-name="Visited_20_Internet_20_Link">https://github.com/jcmvbkbc/buildroot/tree/xtensa-2024.02-fdpic</text:a></text:p>
        </text:list-item>
        <text:list-item>
          <text:p text:style-name="List_20_1_Content_Last"> <text:a xlink:type="simple" xlink:href="https://github.com/jcmvbkbc/crosstool-NG/tree/xtensa-fdpic" text:style-name="Internet_20_link" text:visited-style-name="Visited_20_Internet_20_Link">https://github.com/jcmvbkbc/crosstool-NG/tree/xtensa-fdpic</text:a></text:p>
        </text:list-item>
      </text:list>
      <text:p text:style-name="Text_20_body">Scripts with all steps below: <text:a xlink:type="simple" xlink:href="https://github.com/jcmvbkbc/esp32-linux-build" text:style-name="Internet_20_link" text:visited-style-name="Visited_20_Internet_20_Link">https://github.com/jcmvbkbc/esp32-linux-build</text:a></text:p>
      <text:h text:style-name="Heading_20_2" text:outline-level="2"><text:bookmark-start text:name="__RefHeading___details_2"/><text:bookmark-start text:name="details"/>Details<text:bookmark-end text:name="__RefHeading___details_2"/><text:bookmark-end text:name="details"/></text:h>
      <text:list text:style-name="List_20_1" text:continue-numbering="false">
        <text:list-item>
          <text:p text:style-name="List_20_1_Content_First"> <text:a xlink:type="simple" xlink:href="http://wiki.osll.ru/doku.php/etc:users:jcmvbkbc:linux-xtensa:esp32s3:flash" text:style-name="Internet_20_link" text:visited-style-name="Visited_20_Internet_20_Link">flash</text:a></text:p>
        </text:list-item>
        <text:list-item>
          <text:p text:style-name="List_20_1_Content"> <text:a xlink:type="simple" xlink:href="http://wiki.osll.ru/doku.php/etc:users:jcmvbkbc:linux-xtensa:esp32s3:gpio" text:style-name="Internet_20_link" text:visited-style-name="Visited_20_Internet_20_Link">GPIO and pin muxing</text:a></text:p>
        </text:list-item>
        <text:list-item>
          <text:p text:style-name="List_20_1_Content"> <text:a xlink:type="simple" xlink:href="http://wiki.osll.ru/doku.php/etc:users:jcmvbkbc:linux-xtensa:esp32s3:linux-ipc" text:style-name="Internet_20_link" text:visited-style-name="Visited_20_Internet_20_Link">linux-ipc</text:a></text:p>
        </text:list-item>
        <text:list-item>
          <text:p text:style-name="List_20_1_Content"> <text:a xlink:type="simple" xlink:href="http://wiki.osll.ru/doku.php/etc:users:jcmvbkbc:linux-xtensa:esp32s3:mmu" text:style-name="Internet_20_link" text:visited-style-name="Visited_20_Internet_20_Link">SoC MMU</text:a></text:p>
        </text:list-item>
        <text:list-item>
          <text:p text:style-name="List_20_1_Content_Last"> <text:a xlink:type="simple" xlink:href="http://wiki.osll.ru/doku.php/etc:users:jcmvbkbc:linux-xtensa:esp32s3:wifi" text:style-name="Internet_20_link" text:visited-style-name="Visited_20_Internet_20_Link">wifi</text:a></text:p>
        </text:list-item>
      </text:list>
      <text:h text:style-name="Heading_20_2" text:outline-level="2"><text:bookmark-start text:name="__RefHeading___things_that_work_3"/><text:bookmark-start text:name="things_that_work"/>Things that work<text:bookmark-end text:name="__RefHeading___things_that_work_3"/><text:bookmark-end text:name="things_that_work"/></text:h>
      <text:list text:style-name="List_20_1" text:continue-numbering="false">
        <text:list-item>
          <text:p text:style-name="List_20_1_Content_First"> WiFi. Use the script that builds firmware based on esp-hosted. The firmware runs on core 0, linux runs on core 1, special linux IPC is used for communication. WiFi transport that uses linux IPC is added both to the firmware and to the linux kernel wifi driver. Not all wifi security options may be working, e.g. open and wpa2-psk are working and 802.11w is not.</text:p>
        </text:list-item>
        <text:list-item>
          <text:p text:style-name="List_20_1_Content"> Writing to FLASH and using ESP FLASH partition table. Driver based on linux IPC sends FLASH-related requests to the firmware. Default configuration has an etc partition that is flashed with /etc file system and mounted at boot time. The file system is writable and it can be used to store things like wpa_supplicant.conf, /etc/passwd, /etc/shadow, …</text:p>
        </text:list-item>
        <text:list-item>
          <text:p text:style-name="List_20_1_Content"> USB serial. It is visible as the /dev/ttyACM1 (in kernels based on v6.5) or the /dev/ttyGS3 (in kernels based on v6.6-rc and newer) device inside the linux environment. (The change of name was requested by the linux TTY subsystem maintainer, the change of number is to keep UART ports numbering coherent with esp32s3 TRM).</text:p>
        </text:list-item>
        <text:list-item>
          <text:p text:style-name="List_20_1_Content"> GPIO, including interrupts. Software I2C over GPIO and software SPI over GPIO.</text:p>
        </text:list-item>
        <text:list-item>
          <text:p text:style-name="List_20_1_Content"> hardware SPI. Tested clock speed up to 20MHz with SD card.</text:p>
        </text:list-item>
        <text:list-item>
          <text:p text:style-name="List_20_1_Content"> clock frequency detection. CPU, XTAL and APB clocks may be preset by the bootloader, the kernel will understand and use preset frequencies without additional configuration.</text:p>
        </text:list-item>
        <text:list-item>
          <text:p text:style-name="List_20_1_Content"> ssh server and ssh client. There's an issue using scp from openssh version 9 because that version switched from the original scp protocol to sftp. The option -O makes it use the now legacy scp.</text:p>
        </text:list-item>
        <text:list-item>
          <text:p text:style-name="List_20_1_Content"> mounting NFS shares.</text:p>
        </text:list-item>
        <text:list-item>
          <text:p text:style-name="List_20_1_Content"> running executable code from outside the rootfs, e.g. from /etc or from NFS mounts. A special hack in the kernel code does address remapping, so that when an executable memory mapping is created, the mapping address points to the PSRAM alias in the IRAM address range. This does not work for ESP32 as it doesn't have executable mappings of PSRAM.</text:p>
        </text:list-item>
        <text:list-item>
          <text:p text:style-name="List_20_1_Content"> passing command line from bootloader to the kernel. Bootloader reads the file /etc/cmdline if it exists and passes its contents to the kernel as the command line. The bootloader does JFFS2 file system parsing for that. E.g. the following line can be used to move console to the USB serial: </text:p>
          <text:p text:style-name="Preformatted_20_Text">earlycon=esp32s3acm,mmio32,0x60038000 console=ttyGS3 debug rw root=mtd:rootfs no_hash_pointers</text:p>
        </text:list-item>
        <text:list-item>
          <text:p text:style-name="List_20_1_Content"> strace (a one-line fix is needed for the mainline strace to correctly handle the initial exec).</text:p>
        </text:list-item>
        <text:list-item>
          <text:p text:style-name="List_20_1_Content"> perf stat (heavy patching is needed to build it for nommu). -D1 is needed to properly enable events (perf relies on ability to run code after the fork but before the exec in the child process to manage events on systems with mmu, -D1 looks like a good workaround for nommu case).</text:p>
        </text:list-item>
        <text:list-item>
          <text:p text:style-name="List_20_1_Content"> c++ exceptions, c cleanup routines, forced stack unwinding, unwinding over signal frames.</text:p>
        </text:list-item>
        <text:list-item>
          <text:p text:style-name="List_20_1_Content_Last"> TLS and NPTL. Some corner cases still need attention though.</text:p>
        </text:list-item>
      </text:list>
      <text:h text:style-name="Heading_20_2" text:outline-level="2"><text:bookmark-start text:name="__RefHeading___things_that_don_t_work_4"/><text:bookmark-start text:name="things_that_don_t_work"/>Things that don't work<text:bookmark-end text:name="__RefHeading___things_that_don_t_work_4"/><text:bookmark-end text:name="things_that_don_t_work"/></text:h>
      <text:list text:style-name="List_20_1" text:continue-numbering="false">
        <text:list-item>
          <text:p text:style-name="List_20_1_Content_First"> 193 failing tests in the gcc testsuite, 340 failing tests in the g++ testsuite. This is now mostly on par with the regular xtensa ELF toolchain.</text:p>
        </text:list-item>
        <text:list-item>
          <text:p text:style-name="List_20_1_Content"> mmap with MAP_FIXED flag. By design of the nommu linux, but it seems to me that it doesn't have to be like that. It's usually not a big deal, but that's the reason there's no module information in the /proc/*/maps other than for the ld.so and the executable.</text:p>
        </text:list-item>
        <text:list-item>
          <text:p text:style-name="List_20_1_Content"> tcpdump and libpcap in general. It tries to mmap the packet socket and it's missing a few things (mm/nommu.c doesn't know what capabilities to assign to S_IFSOCK files, the socket file needs to have get_unmapped_area callback defined), but most importantly the packet_mmap code heavily relies on the presence of mmu. Although it seems that it could be worked around.</text:p>
        </text:list-item>
        <text:list-item>
          <text:p text:style-name="List_20_1_Content"> bluetooth. It requires heavy userspace support that includes dbus which wants fork. Looks like it can be worked around, but the amount of bloat is discouraging.</text:p>
        </text:list-item>
        <text:list-item>
          <text:p text:style-name="List_20_1_Content_Last"> perf record. It requires mmapping perf events and the kernel code somewhat relies on the presence of mmu. I've tried to add a workaround, but something is still missing.</text:p>
        </text:list-item>
      </text:list>
      <text:h text:style-name="Heading_20_2" text:outline-level="2"><text:bookmark-start text:name="__RefHeading___building_flashing_running_5"/><text:bookmark-start text:name="building_flashing_running"/>Building/flashing/running<text:bookmark-end text:name="__RefHeading___building_flashing_running_5"/><text:bookmark-end text:name="building_flashing_running"/></text:h>
      <text:p text:style-name="Preformatted_20_Text">$ git clone https://github.com/jcmvbkbc/esp32-linux-build<text:line-break/>$ cd esp32-linux-build<text:line-break/>$ ./rebuild-esp32s3-linux-wifi.sh</text:p>
      <text:p text:style-name="Text_20_body">It will run the following steps to build the toolchain, the kernel, the root and etc filesystem images and the firmware and it will flash it.</text:p>
      <text:h text:style-name="Heading_20_3" text:outline-level="3"><text:bookmark-start text:name="__RefHeading___build_toolchain_dynconfig_library_and_export_xtensa_gnu_config_for_use_by_the_toolchain_6"/><text:bookmark-start text:name="build_toolchain_dynconfig_library_and_export_xtensa_gnu_config_for_use_by_the_toolchain"/>Build toolchain dynconfig library and export XTENSA_GNU_CONFIG for use by the toolchain<text:bookmark-end text:name="__RefHeading___build_toolchain_dynconfig_library_and_export_xtensa_gnu_config_for_use_by_the_toolchain_6"/><text:bookmark-end text:name="build_toolchain_dynconfig_library_and_export_xtensa_gnu_config_for_use_by_the_toolchain"/></text:h>
      <text:p text:style-name="Preformatted_20_Text">$ git clone https://github.com/jcmvbkbc/xtensa-dynconfig -b original<text:line-break/>$ git clone https://github.com/jcmvbkbc/config-esp32s3 esp32s3<text:line-break/>$ make -C xtensa-dynconfig ORIG=1 CONF_DIR=`pwd` esp32s3.so<text:line-break/>$ export XTENSA_GNU_CONFIG=`pwd`/xtensa-dynconfig/esp32s3.so # make sure this environment variable is set for all commands involving building or using the toolchain</text:p>
      <text:h text:style-name="Heading_20_3" text:outline-level="3"><text:bookmark-start text:name="__RefHeading___build_the_toolchain_7"/><text:bookmark-start text:name="build_the_toolchain"/>Build the toolchain<text:bookmark-end text:name="__RefHeading___build_the_toolchain_7"/><text:bookmark-end text:name="build_the_toolchain"/></text:h>
      <text:p text:style-name="Preformatted_20_Text">$ git clone https://github.com/jcmvbkbc/crosstool-NG.git -b xtensa-fdpic<text:line-break/>$ pushd crosstool-NG<text:line-break/>$ ./bootstrap &amp;&amp; ./configure --enable-local &amp;&amp; make<text:line-break/>$ ./ct-ng xtensa-esp32s3-linux-uclibcfdpic<text:line-break/>$ CT_PREFIX=`pwd`/builds nice ./ct-ng build<text:line-break/>$ popd</text:p>
      <text:h text:style-name="Heading_20_3" text:outline-level="3"><text:bookmark-start text:name="__RefHeading___build_the_rootfs_and_kernel_image_8"/><text:bookmark-start text:name="build_the_rootfs_and_kernel_image"/>Build the rootfs and kernel image<text:bookmark-end text:name="__RefHeading___build_the_rootfs_and_kernel_image_8"/><text:bookmark-end text:name="build_the_rootfs_and_kernel_image"/></text:h>
      <text:p text:style-name="Preformatted_20_Text">$ git clone https://github.com/jcmvbkbc/buildroot -b xtensa-2024.02-fdpic<text:line-break/>$ nice make -C buildroot O=`pwd`/build-buildroot-esp32s3 esp32s3_defconfig<text:line-break/>$ buildroot/utils/config --file build-buildroot-esp32s3/.config --set-str TOOLCHAIN_EXTERNAL_PATH `pwd`/crosstool-NG/builds/xtensa-esp32s3-linux-uclibcfdpic<text:line-break/>$ buildroot/utils/config --file build-buildroot-esp32s3/.config --set-str TOOLCHAIN_EXTERNAL_PREFIX '$(ARCH)-esp32s3-linux-uclibcfdpic'<text:line-break/>$ buildroot/utils/config --file build-buildroot-esp32s3/.config --set-str TOOLCHAIN_EXTERNAL_CUSTOM_PREFIX '$(ARCH)-esp32s3-linux-uclibcfdpic'<text:line-break/>$ nice make -C buildroot O=`pwd`/build-buildroot-esp32s3</text:p>
      <text:h text:style-name="Heading_20_3" text:outline-level="3"><text:bookmark-start text:name="__RefHeading___build_and_flash_the_bootloader_flash_kernel_and_rootfs_images_9"/><text:bookmark-start text:name="build_and_flash_the_bootloader_flash_kernel_and_rootfs_images"/>Build and flash the bootloader, flash kernel and rootfs images<text:bookmark-end text:name="__RefHeading___build_and_flash_the_bootloader_flash_kernel_and_rootfs_images_9"/><text:bookmark-end text:name="build_and_flash_the_bootloader_flash_kernel_and_rootfs_images"/></text:h>
      <text:p text:style-name="Preformatted_20_Text">$ git clone https://github.com/jcmvbkbc/esp-hosted -b ipc-5.1.1<text:line-break/>$ pushd esp-hosted/esp_hosted_ng/esp/esp_driver<text:line-break/>$ cmake .<text:line-break/>$ cd esp-idf<text:line-break/>$ . export.sh<text:line-break/>$ cd ../network_adapter<text:line-break/>$ idf.py set-target esp32s3<text:line-break/>$ cp sdkconfig.defaults.esp32s3 sdkconfig<text:line-break/>$ idf.py build<text:line-break/>$ idf.py flash<text:line-break/>$ popd<text:line-break/>$ parttool.py write_partition --partition-name linux<text:s text:c="2"/>--input build-buildroot-esp32s3/images/xipImage<text:line-break/>$ parttool.py write_partition --partition-name rootfs --input build-buildroot-esp32s3/images/rootfs.cramfs<text:line-break/>$ parttool.py write_partition --partition-name etc<text:s text:c="4"/>--input build-buildroot-esp32s3/images/etc.jffs2</text:p>
      <text:h text:style-name="Heading_20_3" text:outline-level="3"><text:bookmark-start text:name="__RefHeading___the_result_10"/><text:bookmark-start text:name="the_result"/>The result<text:bookmark-end text:name="__RefHeading___the_result_10"/><text:bookmark-end text:name="the_result"/></text:h>
      <text:p text:style-name="Preformatted_20_Text">ESP-ROM:esp32s3-20210327<text:line-break/>Build:Mar 27 2021<text:line-break/>rst:0x1 (POWERON),boot:0x8 (SPI_FAST_FLASH_BOOT)<text:line-break/>SPIWP:0xee<text:line-break/>mode:DIO, clock div:1<text:line-break/>load:0x3fce3810,len:0x10a0<text:line-break/>load:0x403c9700,len:0xa24<text:line-break/>load:0x403cc700,len:0x2d04<text:line-break/>entry 0x403c988c<text:line-break/>I (73) octal_psram: vendor id<text:s text:c="4"/>: 0x0d (AP)<text:line-break/>I (73) octal_psram: dev id<text:s text:c="7"/>: 0x02 (generation 3)<text:line-break/>I (74) octal_psram: density<text:s text:c="6"/>: 0x03 (64 Mbit)<text:line-break/>I (78) octal_psram: good-die<text:s text:c="5"/>: 0x01 (Pass)<text:line-break/>I (83) octal_psram: Latency<text:s text:c="6"/>: 0x01 (Fixed)<text:line-break/>I (89) octal_psram: VCC<text:s text:c="10"/>: 0x01 (3V)<text:line-break/>I (93) octal_psram: SRF<text:s text:c="10"/>: 0x01 (Fast Refresh)<text:line-break/>I (99) octal_psram: BurstType<text:s text:c="4"/>: 0x01 (Hybrid Wrap)<text:line-break/>I (105) octal_psram: BurstLen<text:s text:c="5"/>: 0x01 (32 Byte)<text:line-break/>I (110) octal_psram: Readlatency<text:s text:c="2"/>: 0x02 (10 cycles@Fixed)<text:line-break/>I (117) octal_psram: DriveStrength: 0x00 (1/1)<text:line-break/>I (122) esp_psram: Found 8MB PSRAM device<text:line-break/>I (126) esp_psram: Speed: 80MHz<text:line-break/>I (130) cpu_start: Pro cpu up.<text:line-break/>I (134) cpu_start: Starting app cpu, entry point is 0x40375344<text:line-break/>I (0) cpu_start: App cpu up.<text:line-break/>I (593) esp_psram: SPI SRAM memory test OK<text:line-break/>I (602) cpu_start: Pro cpu start user code<text:line-break/>I (602) cpu_start: cpu freq: 160000000 Hz<text:line-break/>I (602) cpu_start: Application information:<text:line-break/>I (605) cpu_start: Project name:<text:s text:c="5"/>linux_boot<text:line-break/>I (610) cpu_start: App version:<text:s text:c="6"/>v5.0.1-4-g680509ab40d1<text:line-break/>I (617) cpu_start: Compile time:<text:s text:c="5"/>May<text:s text:c="2"/>7 2023 16:29:12<text:line-break/>I (623) cpu_start: ELF file SHA256:<text:s text:c="2"/>a110e4309915b853...<text:line-break/>I (629) cpu_start: ESP-IDF:<text:s text:c="10"/>v5.0.1-4-g680509ab40d1<text:line-break/>I (635) cpu_start: Min chip rev:<text:s text:c="5"/>v0.0<text:line-break/>I (640) cpu_start: Max chip rev:<text:s text:c="5"/>v0.99 <text:line-break/>I (644) cpu_start: Chip rev:<text:s text:c="9"/>v0.1<text:line-break/>I (649) heap_init: Initializing. RAM available for dynamic allocation:<text:line-break/>I (656) heap_init: At 3FC958C0 len 00053E50 (335 KiB): D/IRAM<text:line-break/>I (663) heap_init: At 3FCE9710 len 00005724 (21 KiB): STACK/DRAM<text:line-break/>I (669) heap_init: At 3FCF0000 len 00008000 (32 KiB): DRAM<text:line-break/>I (676) heap_init: At 600FE010 len 00001FF0 (7 KiB): RTCRAM<text:line-break/>I (682) esp_psram: Adding pool of 8192K of PSRAM memory to heap allocator<text:line-break/>I (690) spi_flash: detected chip: generic<text:line-break/>I (694) spi_flash: flash io: dio<text:line-break/>I (699) cpu_start: Starting scheduler on PRO CPU.<text:line-break/>I (0) cpu_start: Starting scheduler on APP CPU.<text:line-break/>I (719) esp_psram: Reserving pool of 32K of internal memory for DMA/internal allocations<text:line-break/>ptr = 0x42830000<text:line-break/>ptr = 0x42b30000<text:line-break/>[<text:s text:c="4"/>0.000000] Ignoring boot parameters at (ptrval)<text:line-break/>[<text:s text:c="4"/>0.000000] Linux version 6.3.0-00022-g5d8354462a70 (jcmvbkbc@octofox) (xtensa-dc233c-elf-gcc (GCC) 13.1.0, GNU ld (GNU Binutils) 2.40) #39 PREEMPT Sun May<text:s text:c="2"/>7 16:35:44 PDT 2023<text:line-break/>[<text:s text:c="4"/>0.000000] config ID: c2f0fffe:23090f1f<text:line-break/>[<text:s text:c="4"/>0.000000] earlycon: esp32uart0 at MMIO32 0x60000000 (options '115200n8')<text:line-break/>[<text:s text:c="4"/>0.000000] printk: bootconsole [esp32uart0] enabled<text:line-break/>[<text:s text:c="4"/>0.000000] **********************************************************<text:line-break/>[<text:s text:c="4"/>0.000000] **<text:s text:c="3"/>NOTICE NOTICE NOTICE NOTICE NOTICE NOTICE NOTICE<text:s text:c="3"/>**<text:line-break/>[<text:s text:c="4"/>0.000000] **<text:s text:c="54"/>**<text:line-break/>[<text:s text:c="4"/>0.000000] ** This system shows unhashed kernel memory addresses<text:s text:c="3"/>**<text:line-break/>[<text:s text:c="4"/>0.000000] ** via the console, logs, and other interfaces. This<text:s text:c="4"/>**<text:line-break/>[<text:s text:c="4"/>0.000000] ** might reduce the security of your system.<text:s text:c="12"/>**<text:line-break/>[<text:s text:c="4"/>0.000000] **<text:s text:c="54"/>**<text:line-break/>[<text:s text:c="4"/>0.000000] ** If you see this message and you are not debugging<text:s text:c="4"/>**<text:line-break/>[<text:s text:c="4"/>0.000000] ** the kernel, report this immediately to your system<text:s text:c="3"/>**<text:line-break/>[<text:s text:c="4"/>0.000000] ** administrator!<text:s text:c="39"/>**<text:line-break/>[<text:s text:c="4"/>0.000000] **<text:s text:c="54"/>**<text:line-break/>[<text:s text:c="4"/>0.000000] **<text:s text:c="3"/>NOTICE NOTICE NOTICE NOTICE NOTICE NOTICE NOTICE<text:s text:c="3"/>**<text:line-break/>[<text:s text:c="4"/>0.000000] **********************************************************<text:line-break/>[<text:s text:c="4"/>0.000000] Zone ranges:<text:line-break/>[<text:s text:c="4"/>0.000000]<text:s text:c="3"/>Normal<text:s text:c="3"/>[mem 0x000000003c030000-0x000000003c82ffff]<text:line-break/>[<text:s text:c="4"/>0.000000] Movable zone start for each node<text:line-break/>[<text:s text:c="4"/>0.000000] Early memory node ranges<text:line-break/>[<text:s text:c="4"/>0.000000]<text:s text:c="3"/>node<text:s text:c="3"/>0: [mem 0x000000003c030000-0x000000003c82ffff]<text:line-break/>[<text:s text:c="4"/>0.000000] Initmem setup node 0 [mem 0x000000003c030000-0x000000003c82ffff]<text:line-break/>[<text:s text:c="4"/>0.000000] pcpu-alloc: s0 r0 d32768 u32768 alloc=1*32768<text:line-break/>[<text:s text:c="4"/>0.000000] pcpu-alloc: [0] 0 <text:line-break/>[<text:s text:c="4"/>0.000000] Built 1 zonelists, mobility grouping off.<text:s text:c="2"/>Total pages: 2032<text:line-break/>[<text:s text:c="4"/>0.000000] Kernel command line: earlycon=esp32uart,mmio32,0x60000000,115200n8 console=ttyS0,115200n8 debug rw root=mtd:data no_hash_pointers <text:line-break/>[<text:s text:c="4"/>0.000000] Dentry cache hash table entries: 1024 (order: 0, 4096 bytes, linear)<text:line-break/>[<text:s text:c="4"/>0.000000] Inode-cache hash table entries: 1024 (order: 0, 4096 bytes, linear)<text:line-break/>[<text:s text:c="4"/>0.000000] mem auto-init: stack:off, heap alloc:off, heap free:off<text:line-break/>[<text:s text:c="4"/>0.000000] virtual kernel memory layout:<text:line-break/>[<text:s text:c="4"/>0.000000]<text:s text:c="5"/>lowmem<text:s text:c="2"/>: 0x3c030000 - 0x3c830000<text:s text:c="2"/>(<text:s text:c="4"/>8 MB)<text:line-break/>[<text:s text:c="4"/>0.000000]<text:s text:c="5"/>.text<text:s text:c="3"/>: 0x42830000 - 0x429e0d28<text:s text:c="2"/>( 1731 kB)<text:line-break/>[<text:s text:c="4"/>0.000000]<text:s text:c="5"/>.rodata : 0x429e1000 - 0x42a1f000<text:s text:c="2"/>(<text:s text:c="2"/>248 kB)<text:line-break/>[<text:s text:c="4"/>0.000000]<text:s text:c="5"/>.data<text:s text:c="3"/>: 0x3c030000 - 0x3c0a9420<text:s text:c="2"/>(<text:s text:c="2"/>485 kB)<text:line-break/>[<text:s text:c="4"/>0.000000]<text:s text:c="5"/>.init<text:s text:c="3"/>: 0x3c0a9420 - 0x3c0adf00<text:s text:c="2"/>(<text:s text:c="3"/>18 kB)<text:line-break/>[<text:s text:c="4"/>0.000000]<text:s text:c="5"/>.bss<text:s text:c="4"/>: 0x3c0adf00 - 0x3c0e1988<text:s text:c="2"/>(<text:s text:c="2"/>206 kB)<text:line-break/>[<text:s text:c="4"/>0.000000] Memory: 7332K/8192K available (1731K kernel code, 485K rwdata, 248K rodata, 88K init, 206K bss, 860K reserved, 0K cma-reserved)<text:line-break/>[<text:s text:c="4"/>0.000000] SLUB: HWalign=16, Order=0-3, MinObjects=0, CPUs=1, Nodes=1<text:line-break/>[<text:s text:c="4"/>0.000000] rcu: Preemptible hierarchical RCU implementation.<text:line-break/>[<text:s text:c="4"/>0.000000] rcu: RCU calculated value of scheduler-enlistment delay is 10 jiffies.<text:line-break/>[<text:s text:c="4"/>0.000000] NR_IRQS: 33<text:line-break/>[<text:s text:c="4"/>0.000000] rcu: srcu_init: Setting srcu_struct sizes based on contention.<text:line-break/>[<text:s text:c="4"/>0.000000] clocksource: ccount: mask: 0xffffffff max_cycles: 0xffffffff, max_idle_ns: 11945377789 ns<text:line-break/>[<text:s text:c="4"/>0.000086] sched_clock: 32 bits at 160MHz, resolution 6ns, wraps every 13421772796ns<text:line-break/>[<text:s text:c="4"/>0.008110] Calibrating delay loop (skipped)... 160.00 BogoMIPS preset<text:line-break/>[<text:s text:c="4"/>0.014370] pid_max: default: 4096 minimum: 301<text:line-break/>[<text:s text:c="4"/>0.021337] Mount-cache hash table entries: 1024 (order: 0, 4096 bytes, linear)<text:line-break/>[<text:s text:c="4"/>0.026541] Mountpoint-cache hash table entries: 1024 (order: 0, 4096 bytes, linear)<text:line-break/>[<text:s text:c="4"/>0.077044] rcu: Hierarchical SRCU implementation.<text:line-break/>[<text:s text:c="4"/>0.077673] rcu:<text:s text:c="5"/>Max phase no-delay instances is 1000.<text:line-break/>[<text:s text:c="4"/>0.091972] devtmpfs: initialized<text:line-break/>[<text:s text:c="4"/>0.115533] clocksource: jiffies: mask: 0xffffffff max_cycles: 0xffffffff, max_idle_ns: 19112604462750000 ns<text:line-break/>[<text:s text:c="4"/>0.116804] futex hash table entries: 16 (order: -5, 192 bytes, linear)<text:line-break/>[<text:s text:c="4"/>0.139676] NET: Registered PF_NETLINK/PF_ROUTE protocol family<text:line-break/>[<text:s text:c="4"/>0.156790] platform soc: Fixed dependency cycle(s) with /soc/intc@600c2000<text:line-break/>[<text:s text:c="4"/>0.219233] clocksource: Switched to clocksource ccount<text:line-break/>[<text:s text:c="4"/>0.266507] NET: Registered PF_INET protocol family<text:line-break/>[<text:s text:c="4"/>0.274408] IP idents hash table entries: 2048 (order: 2, 16384 bytes, linear)<text:line-break/>[<text:s text:c="4"/>0.294920] tcp_listen_portaddr_hash hash table entries: 1024 (order: 0, 4096 bytes, linear)<text:line-break/>[<text:s text:c="4"/>0.296128] Table-perturb hash table entries: 65536 (order: 6, 262144 bytes, linear)<text:line-break/>[<text:s text:c="4"/>0.303770] TCP established hash table entries: 1024 (order: 0, 4096 bytes, linear)<text:line-break/>[<text:s text:c="4"/>0.309855] TCP bind hash table entries: 1024 (order: 1, 8192 bytes, linear)<text:line-break/>[<text:s text:c="4"/>0.315629] TCP: Hash tables configured (established 1024 bind 1024)<text:line-break/>[<text:s text:c="4"/>0.326107] UDP hash table entries: 256 (order: 0, 4096 bytes, linear)<text:line-break/>[<text:s text:c="4"/>0.329877] UDP-Lite hash table entries: 256 (order: 0, 4096 bytes, linear)<text:line-break/>[<text:s text:c="4"/>0.340029] NET: Registered PF_UNIX/PF_LOCAL protocol family<text:line-break/>[<text:s text:c="4"/>0.361833] workingset: timestamp_bits=30 max_order=11 bucket_order=0<text:line-break/>[<text:s text:c="4"/>2.712542] 60000000.serial: ttyS0 at MMIO 0x60000000 (irq = 1, base_baud = 0) is a ESP32 UART<text:line-break/>[<text:s text:c="4"/>2.714408] printk: console [ttyS0] enabled<text:line-break/>[<text:s text:c="4"/>2.714408] printk: console [ttyS0] enabled<text:line-break/>[<text:s text:c="4"/>2.720147] printk: bootconsole [esp32uart0] disabled<text:line-break/>[<text:s text:c="4"/>2.720147] printk: bootconsole [esp32uart0] disabled<text:line-break/>[<text:s text:c="4"/>2.759786] physmap-flash 42830000.flash: physmap platform flash device: [mem 0x42830000-0x4302ffff]<text:line-break/>[<text:s text:c="4"/>2.761481] 2 fixed-partitions partitions found on MTD device 42830000.flash<text:line-break/>[<text:s text:c="4"/>2.765620] Creating 2 MTD partitions on "42830000.flash":<text:line-break/>[<text:s text:c="4"/>2.772746] 0x000000000000-0x000000300000 : "linux"<text:line-break/>[<text:s text:c="4"/>2.787049] 0x000000300000-0x000000880000 : "data"<text:line-break/>[<text:s text:c="4"/>2.787809] mtd: partition "data" extends beyond the end of device "42830000.flash" -- size truncated to 0x500000<text:line-break/>[<text:s text:c="4"/>2.814687] NET: Registered PF_PACKET protocol family<text:line-break/>[<text:s text:c="4"/>3.044471] cramfs: checking physical address 0x42b30000 for linear cramfs image<text:line-break/>[<text:s text:c="4"/>3.045351] cramfs: linear cramfs image on mtd:data appears to be 1808 KB in size<text:line-break/>[<text:s text:c="4"/>3.052366] VFS: Mounted root (cramfs filesystem) readonly on device 31:1.<text:line-break/>[<text:s text:c="4"/>3.057890] devtmpfs: mounted<text:line-break/>[<text:s text:c="4"/>3.062212] Freeing unused kernel image (initmem) memory: 12K<text:line-break/>[<text:s text:c="4"/>3.064482] This architecture does not have kernel memory protection.<text:line-break/>[<text:s text:c="4"/>3.072536] Run /sbin/init as init process<text:line-break/>[<text:s text:c="4"/>3.074991]<text:s text:c="3"/>with arguments:<text:line-break/>[<text:s text:c="4"/>3.077870]<text:s text:c="5"/>/sbin/init<text:line-break/>[<text:s text:c="4"/>3.081602]<text:s text:c="3"/>with environment:<text:line-break/>[<text:s text:c="4"/>3.083725]<text:s text:c="5"/>HOME=/<text:line-break/>[<text:s text:c="4"/>3.086028]<text:s text:c="5"/>TERM=linux<text:line-break/>Starting syslogd: OK<text:line-break/>Starting klogd: OK<text:line-break/>Running sysctl: OK<text:line-break/>seedrng: can't create directory '/var/lib/seedrng': Read-only file system<text:line-break/>Starting network: OK<text:line-break/><text:line-break/>Welcome to Buildroot<text:line-break/>buildroot login: root<text:line-break/>~ # cat /proc/cpuinfo <text:line-break/>CPU count<text:s text:c="7"/>: 1<text:line-break/>CPU list<text:s text:c="8"/>: 0<text:line-break/>vendor_id<text:s text:c="7"/>: Tensilica<text:line-break/>model<text:s text:c="11"/>: Xtensa LX7.0.12<text:line-break/>core ID<text:s text:c="9"/>: LX7_ESP32_S3_MP<text:line-break/>build ID<text:s text:c="8"/>: 0x90f1f<text:line-break/>config ID<text:s text:c="7"/>: c2f0fffe:23090f1f<text:line-break/>byte order<text:s text:c="6"/>: little<text:line-break/>cpu MHz<text:s text:c="9"/>: 160.00<text:line-break/>bogomips<text:s text:c="8"/>: 320.00<text:line-break/>flags<text:s text:c="11"/>: nmi debug ocd density boolean loop nsa minmax sext clamps mac16 mul16 mul32 mul32h fpu s32c1i <text:line-break/>physical aregs<text:s text:c="2"/>: 64<text:line-break/>misc regs<text:s text:c="7"/>: 4<text:line-break/>ibreak<text:s text:c="10"/>: 2<text:line-break/>dbreak<text:s text:c="10"/>: 2<text:line-break/>num ints<text:s text:c="8"/>: 32<text:line-break/>ext ints<text:s text:c="8"/>: 26<text:line-break/>int levels<text:s text:c="6"/>: 6<text:line-break/>timers<text:s text:c="10"/>: 3<text:line-break/>debug level<text:s text:c="5"/>: 6<text:line-break/>icache line size: 4<text:line-break/>icache ways<text:s text:c="5"/>: 1<text:line-break/>icache size<text:s text:c="5"/>: 0<text:line-break/>icache flags<text:s text:c="4"/>: <text:line-break/>dcache line size: 16<text:line-break/>dcache ways<text:s text:c="5"/>: 1<text:line-break/>dcache size<text:s text:c="5"/>: 0<text:line-break/>dcache flags<text:s text:c="4"/>: <text:line-break/>~ # free<text:line-break/><text:s text:c="14"/>total<text:s text:c="8"/>used<text:s text:c="8"/>free<text:s text:c="6"/>shared<text:s text:c="2"/>buff/cache<text:s text:c="3"/>available<text:line-break/>Mem:<text:s text:c="11"/>7344<text:s text:c="8"/>3264<text:s text:c="8"/>3444<text:s text:c="11"/>0<text:s text:c="9"/>636<text:s text:c="8"/>3208<text:line-break/><text:line-break/>~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jcmvbkbc:linux-xtensa:esp32s3</dc:title>
  </office:meta>
</office:document-meta>
</file>