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nux-xtensa"/><text:bookmark-start text:name="__RefHeading___linux_port_for_xtensa_1"/><text:bookmark-start text:name="linux_port_for_xtensa"/>Linux port for Xtensa<text:bookmark-end text:name="__RefHeading___linux_port_for_xtensa_1"/><text:bookmark-end text:name="linux_port_for_xtensa"/></text:h>
      <text:list text:style-name="List_20_1" text:continue-numbering="false">
        <text:list-item>
          <text:p text:style-name="List_20_1_Content_First"> Linux git tree: <text:a xlink:type="simple" xlink:href="https://github.com/jcmvbkbc/linux-xtensa" text:style-name="Internet_20_link" text:visited-style-name="Visited_20_Internet_20_Link">https://github.com/jcmvbkbc/linux-xtensa</text:a></text:p>
        </text:list-item>
        <text:list-item>
          <text:p text:style-name="List_20_1_Content"> Build/test tools git tree: <text:a xlink:type="simple" xlink:href="https://github.com/jcmvbkbc/xtensa-linux-test" text:style-name="Internet_20_link" text:visited-style-name="Visited_20_Internet_20_Link">https://github.com/jcmvbkbc/xtensa-linux-test</text:a></text:p>
        </text:list-item>
        <text:list-item>
          <text:p text:style-name="List_20_1_Content"> Toolchain build scripts/overlays git tree: <text:a xlink:type="simple" xlink:href="https://github.com/jcmvbkbc/xtensa-toolchain-build" text:style-name="Internet_20_link" text:visited-style-name="Visited_20_Internet_20_Link">https://github.com/jcmvbkbc/xtensa-toolchain-build</text:a></text:p>
        </text:list-item>
        <text:list-item>
          <text:p text:style-name="List_20_1_Content"> <text:a xlink:type="simple" xlink:href="http://wiki.osll.ru/doku.php/etc:users:jcmvbkbc:linux-xtensa:patch-review-checklist" text:style-name="Internet_20_link" text:visited-style-name="Visited_20_Internet_20_Link">Patch review check list</text:a></text:p>
        </text:list-item>
        <text:list-item>
          <text:p text:style-name="List_20_1_Content"> <text:a xlink:type="simple" xlink:href="http://wiki.osll.ru/doku.php/etc:users:jcmvbkbc:linux-xtensa:patch-pull-checklist" text:style-name="Internet_20_link" text:visited-style-name="Visited_20_Internet_20_Link">Patch/pull request check list</text:a></text:p>
        </text:list-item>
        <text:list-item>
          <text:p text:style-name="List_20_1_Content_Last"> <text:a xlink:type="simple" xlink:href="http://wiki.osll.ru/doku.php/etc:users:jcmvbkbc:linux-xtensa:rootfs" text:style-name="Internet_20_link" text:visited-style-name="Visited_20_Internet_20_Link">Rootfs notes</text:a></text:p>
        </text:list-item>
      </text:list>
      <text:h text:style-name="Heading_20_2" text:outline-level="2"><text:bookmark-start text:name="__RefHeading___todo_2"/><text:bookmark-start text:name="todo"/>TODO<text:bookmark-end text:name="__RefHeading___todo_2"/><text:bookmark-end text:name="todo"/></text:h>
      <text:list text:style-name="List_20_1" text:continue-numbering="false">
        <text:list-item>
          <text:p text:style-name="List_20_1_Content_First"> dynamic ftrace</text:p>
        </text:list-item>
        <text:list-item>
          <text:p text:style-name="List_20_1_Content"> kgdb/kdb</text:p>
        </text:list-item>
        <text:list-item>
          <text:p text:style-name="List_20_1_Content"> kexec</text:p>
        </text:list-item>
        <text:list-item>
          <text:p text:style-name="List_20_1_Content_Last"> NX</text:p>
        </text:list-item>
      </text:list>
      <text:h text:style-name="Heading_20_2" text:outline-level="2"><text:bookmark-start text:name="__RefHeading___in_progress_3"/><text:bookmark-start text:name="in_progress"/>In Progress<text:bookmark-end text:name="__RefHeading___in_progress_3"/><text:bookmark-end text:name="in_progress"/></text:h>
      <text:list text:style-name="List_20_1" text:continue-numbering="false">
        <text:list-item>
          <text:p text:style-name="List_20_1_Content_First"> kprobes</text:p>
        </text:list-item>
        <text:list-item>
          <text:p text:style-name="List_20_1_Content"> <text:a xlink:type="simple" xlink:href="http://wiki.osll.ru/doku.php/etc:users:jcmvbkbc:linux-xtensa:esp32" text:style-name="Internet_20_link" text:visited-style-name="Visited_20_Internet_20_Link">Booting linux on ESP32</text:a></text:p>
        </text:list-item>
        <text:list-item>
          <text:p text:style-name="List_20_1_Content"> <text:a xlink:type="simple" xlink:href="http://wiki.osll.ru/doku.php/etc:users:jcmvbkbc:linux-xtensa:esp32s3" text:style-name="Internet_20_link" text:visited-style-name="Visited_20_Internet_20_Link">Booting linux on ESP32s3</text:a></text:p>
        </text:list-item>
        <text:list-item>
          <text:p text:style-name="List_20_1_Content_Last"> <text:a xlink:type="simple" xlink:href="http://wiki.osll.ru/doku.php/etc:users:jcmvbkbc:linux-xtensa:esp32s3wifi" text:style-name="Internet_20_link" text:visited-style-name="Visited_20_Internet_20_Link">Booting wifi-enabled linux on ESP32s3</text:a></text:p>
        </text:list-item>
      </text:list>
      <text:h text:style-name="Heading_20_2" text:outline-level="2"><text:bookmark-start text:name="__RefHeading___features_by_release_4"/><text:bookmark-start text:name="features_by_release"/>Features by release<text:bookmark-end text:name="__RefHeading___features_by_release_4"/><text:bookmark-end text:name="features_by_release"/></text:h>
      <text:h text:style-name="Heading_20_3" text:outline-level="3"><text:bookmark-start text:name="__RefHeading___linux_6.4_5"/><text:bookmark-start text:name="linux_6.4"/>Linux 6.4<text:bookmark-end text:name="__RefHeading___linux_6.4_5"/><text:bookmark-end text:name="linux_6.4"/></text:h>
      <text:list text:style-name="List_20_1" text:continue-numbering="false">
        <text:list-item>
          <text:p text:style-name="LastListParagraph_List_20_1_Content_First"> support for FDPIC ELF executable format on noMMU</text:p>
        </text:list-item>
      </text:list>
      <text:h text:style-name="Heading_20_3" text:outline-level="3"><text:bookmark-start text:name="__RefHeading___linux_6.1_6"/><text:bookmark-start text:name="linux_6.1"/>Linux 6.1<text:bookmark-end text:name="__RefHeading___linux_6.1_6"/><text:bookmark-end text:name="linux_6.1"/></text:h>
      <text:list text:style-name="List_20_1" text:continue-numbering="false">
        <text:list-item>
          <text:p text:style-name="List_20_1_Content_First"> support for static PIE ELF executable format on noMMU</text:p>
        </text:list-item>
        <text:list-item>
          <text:p text:style-name="List_20_1_Content_Last"> partial support for FDPIC ELF executable format on noMMU (signal delivery is broken, fixed in 6.1.31)</text:p>
        </text:list-item>
      </text:list>
      <text:h text:style-name="Heading_20_3" text:outline-level="3"><text:bookmark-start text:name="__RefHeading___linux_5.19_7"/><text:bookmark-start text:name="linux_5.19"/>Linux 5.19<text:bookmark-end text:name="__RefHeading___linux_5.19_7"/><text:bookmark-end text:name="linux_5.19"/></text:h>
      <text:list text:style-name="List_20_1" text:continue-numbering="false">
        <text:list-item>
          <text:p text:style-name="List_20_1_Content_First"> support coprocessors on SMP.</text:p>
        </text:list-item>
        <text:list-item>
          <text:p text:style-name="List_20_1_Content"> support protection faults on noMMU.</text:p>
        </text:list-item>
        <text:list-item>
          <text:p text:style-name="List_20_1_Content"> support full tickless operation.</text:p>
        </text:list-item>
        <text:list-item>
          <text:p text:style-name="List_20_1_Content"> KCSAN.</text:p>
        </text:list-item>
        <text:list-item>
          <text:p text:style-name="List_20_1_Content_Last"> hibernation.</text:p>
        </text:list-item>
      </text:list>
      <text:h text:style-name="Heading_20_3" text:outline-level="3"><text:bookmark-start text:name="__RefHeading___linux_5.18_8"/><text:bookmark-start text:name="linux_5.18"/>Linux 5.18<text:bookmark-end text:name="__RefHeading___linux_5.18_8"/><text:bookmark-end text:name="linux_5.18"/></text:h>
      <text:list text:style-name="List_20_1" text:continue-numbering="false">
        <text:list-item>
          <text:p text:style-name="List_20_1_Content_First"> support compiler plugins (with gcc-12 and newer).</text:p>
        </text:list-item>
        <text:list-item>
          <text:p text:style-name="List_20_1_Content"> support for kernel ABI selection.</text:p>
        </text:list-item>
        <text:list-item>
          <text:p text:style-name="List_20_1_Content_Last"> removed dependency on compiler's libgcc.</text:p>
        </text:list-item>
      </text:list>
      <text:h text:style-name="Heading_20_3" text:outline-level="3"><text:bookmark-start text:name="__RefHeading___linux_5.16_9"/><text:bookmark-start text:name="linux_5.16"/>Linux 5.16<text:bookmark-end text:name="__RefHeading___linux_5.16_9"/><text:bookmark-end text:name="linux_5.16"/></text:h>
      <text:list text:style-name="List_20_1" text:continue-numbering="false">
        <text:list-item>
          <text:p text:style-name="List_20_1_Content_First"> support for cores without windowed registers.</text:p>
        </text:list-item>
        <text:list-item>
          <text:p text:style-name="List_20_1_Content_Last"> call0 ABI kernel.</text:p>
        </text:list-item>
      </text:list>
      <text:h text:style-name="Heading_20_3" text:outline-level="3"><text:bookmark-start text:name="__RefHeading___linux_5.13_10"/><text:bookmark-start text:name="linux_5.13"/>Linux 5.13<text:bookmark-end text:name="__RefHeading___linux_5.13_10"/><text:bookmark-end text:name="linux_5.13"/></text:h>
      <text:list text:style-name="List_20_1" text:continue-numbering="false">
        <text:list-item>
          <text:p text:style-name="LastListParagraph_List_20_1_Content_First"> GDBIO semihosting.</text:p>
        </text:list-item>
      </text:list>
      <text:h text:style-name="Heading_20_3" text:outline-level="3"><text:bookmark-start text:name="__RefHeading___linux_5.9_11"/><text:bookmark-start text:name="linux_5.9"/>Linux 5.9<text:bookmark-end text:name="__RefHeading___linux_5.9_11"/><text:bookmark-end text:name="linux_5.9"/></text:h>
      <text:list text:style-name="List_20_1" text:continue-numbering="false">
        <text:list-item>
          <text:p text:style-name="List_20_1_Content_First"> syscall audit.</text:p>
        </text:list-item>
        <text:list-item>
          <text:p text:style-name="List_20_1_Content_Last"> seccomp filter.</text:p>
        </text:list-item>
      </text:list>
      <text:h text:style-name="Heading_20_3" text:outline-level="3"><text:bookmark-start text:name="__RefHeading___linux_5.6_12"/><text:bookmark-start text:name="linux_5.6"/>Linux 5.6<text:bookmark-end text:name="__RefHeading___linux_5.6_12"/><text:bookmark-end text:name="linux_5.6"/></text:h>
      <text:list text:style-name="List_20_1" text:continue-numbering="false">
        <text:list-item>
          <text:p text:style-name="LastListParagraph_List_20_1_Content_First"> exception vectors can be attached to the rest of the kernel or placed at specific address.</text:p>
        </text:list-item>
      </text:list>
      <text:h text:style-name="Heading_20_3" text:outline-level="3"><text:bookmark-start text:name="__RefHeading___linux_5.5_13"/><text:bookmark-start text:name="linux_5.5"/>Linux 5.5<text:bookmark-end text:name="__RefHeading___linux_5.5_13"/><text:bookmark-end text:name="linux_5.5"/></text:h>
      <text:list text:style-name="List_20_1" text:continue-numbering="false">
        <text:list-item>
          <text:p text:style-name="LastListParagraph_List_20_1_Content_First"> eXecute In Place (XIP) kernel.</text:p>
        </text:list-item>
      </text:list>
      <text:h text:style-name="Heading_20_3" text:outline-level="3"><text:bookmark-start text:name="__RefHeading___linux_5.4_14"/><text:bookmark-start text:name="linux_5.4"/>Linux 5.4<text:bookmark-end text:name="__RefHeading___linux_5.4_14"/><text:bookmark-end text:name="linux_5.4"/></text:h>
      <text:list text:style-name="List_20_1" text:continue-numbering="false">
        <text:list-item>
          <text:p text:style-name="LastListParagraph_List_20_1_Content_First"> support for call0 ABI userspace.</text:p>
        </text:list-item>
      </text:list>
      <text:h text:style-name="Heading_20_3" text:outline-level="3"><text:bookmark-start text:name="__RefHeading___linux_5.3_15"/><text:bookmark-start text:name="linux_5.3"/>Linux 5.3<text:bookmark-end text:name="__RefHeading___linux_5.3_15"/><text:bookmark-end text:name="linux_5.3"/></text:h>
      <text:list text:style-name="List_20_1" text:continue-numbering="false">
        <text:list-item>
          <text:p text:style-name="LastListParagraph_List_20_1_Content_First"> 'virt' board (sim with PCI, corresponding board model available in QEMU since v4.2).</text:p>
        </text:list-item>
      </text:list>
      <text:h text:style-name="Heading_20_3" text:outline-level="3"><text:bookmark-start text:name="__RefHeading___linux_5.2_16"/><text:bookmark-start text:name="linux_5.2"/>Linux 5.2<text:bookmark-end text:name="__RefHeading___linux_5.2_16"/><text:bookmark-end text:name="linux_5.2"/></text:h>
      <text:list text:style-name="List_20_1" text:continue-numbering="false">
        <text:list-item>
          <text:p text:style-name="List_20_1_Content_First"> support for cores with exclusive access option.</text:p>
        </text:list-item>
        <text:list-item>
          <text:p text:style-name="List_20_1_Content_Last"> basic support for cores with MPU.</text:p>
        </text:list-item>
      </text:list>
      <text:h text:style-name="Heading_20_3" text:outline-level="3"><text:bookmark-start text:name="__RefHeading___linux_5.1_17"/><text:bookmark-start text:name="linux_5.1"/>Linux 5.1<text:bookmark-end text:name="__RefHeading___linux_5.1_17"/><text:bookmark-end text:name="linux_5.1"/></text:h>
      <text:list text:style-name="List_20_1" text:continue-numbering="false">
        <text:list-item>
          <text:p text:style-name="LastListParagraph_List_20_1_Content_First"> generic spinlock/rwlock.</text:p>
        </text:list-item>
      </text:list>
      <text:h text:style-name="Heading_20_3" text:outline-level="3"><text:bookmark-start text:name="__RefHeading___linux_5.0_18"/><text:bookmark-start text:name="linux_5.0"/>Linux 5.0<text:bookmark-end text:name="__RefHeading___linux_5.0_18"/><text:bookmark-end text:name="linux_5.0"/></text:h>
      <text:list text:style-name="List_20_1" text:continue-numbering="false">
        <text:list-item>
          <text:p text:style-name="List_20_1_Content_First"> memtest.</text:p>
        </text:list-item>
        <text:list-item>
          <text:p text:style-name="List_20_1_Content"> Jump labels.</text:p>
        </text:list-item>
        <text:list-item>
          <text:p text:style-name="List_20_1_Content"> tracehook.</text:p>
        </text:list-item>
        <text:list-item>
          <text:p text:style-name="List_20_1_Content"> syscall tracepoints.</text:p>
        </text:list-item>
        <text:list-item>
          <text:p text:style-name="List_20_1_Content"> multiple coprocessor fixes.</text:p>
        </text:list-item>
        <text:list-item>
          <text:p text:style-name="List_20_1_Content_Last"> SMP fixes.</text:p>
        </text:list-item>
      </text:list>
      <text:h text:style-name="Heading_20_3" text:outline-level="3"><text:bookmark-start text:name="__RefHeading___linux_4.16_19"/><text:bookmark-start text:name="linux_4.16"/>Linux 4.16<text:bookmark-end text:name="__RefHeading___linux_4.16_19"/><text:bookmark-end text:name="linux_4.16"/></text:h>
      <text:list text:style-name="List_20_1" text:continue-numbering="false">
        <text:list-item>
          <text:p text:style-name="List_20_1_Content_First"> KASAN.</text:p>
        </text:list-item>
        <text:list-item>
          <text:p text:style-name="List_20_1_Content"> SSP.</text:p>
        </text:list-item>
        <text:list-item>
          <text:p text:style-name="List_20_1_Content"> allocation of DMA buffers from high memory.</text:p>
        </text:list-item>
        <text:list-item>
          <text:p text:style-name="List_20_1_Content"> support DMA_ATTR_NO_KERNEL_MAPPING.</text:p>
        </text:list-item>
        <text:list-item>
          <text:p text:style-name="List_20_1_Content_Last"> kernel is built with -mtext-section-literals and -mno-serialize-volatile.</text:p>
        </text:list-item>
      </text:list>
      <text:h text:style-name="Heading_20_3" text:outline-level="3"><text:bookmark-start text:name="__RefHeading___linux_4.9_20"/><text:bookmark-start text:name="linux_4.9"/>Linux 4.9<text:bookmark-end text:name="__RefHeading___linux_4.9_20"/><text:bookmark-end text:name="linux_4.9"/></text:h>
      <text:list text:style-name="List_20_1" text:continue-numbering="false">
        <text:list-item>
          <text:p text:style-name="List_20_1_Content_First"> New kernel memory layouts: with 256MBytes and 512MBytes of low memory.</text:p>
        </text:list-item>
        <text:list-item>
          <text:p text:style-name="List_20_1_Content"> Configurable KSEG physical memory address and kernel load address.</text:p>
        </text:list-item>
        <text:list-item>
          <text:p text:style-name="List_20_1_Content"> Custom sysmem boot time memory allocator is replaced with memblock.</text:p>
        </text:list-item>
        <text:list-item>
          <text:p text:style-name="List_20_1_Content"> KMEMLEAK.</text:p>
        </text:list-item>
        <text:list-item>
          <text:p text:style-name="List_20_1_Content"> reserved-memory DT node.</text:p>
        </text:list-item>
        <text:list-item>
          <text:p text:style-name="List_20_1_Content_Last"> Cadence Configurable System Platform (CSP).</text:p>
        </text:list-item>
      </text:list>
      <text:h text:style-name="Heading_20_3" text:outline-level="3"><text:bookmark-start text:name="__RefHeading___linux_4.6_21"/><text:bookmark-start text:name="linux_4.6"/>Linux 4.6<text:bookmark-end text:name="__RefHeading___linux_4.6_21"/><text:bookmark-end text:name="linux_4.6"/></text:h>
      <text:list text:style-name="List_20_1" text:continue-numbering="false">
        <text:list-item>
          <text:p text:style-name="List_20_1_Content_First"> Hardware breakpoints/watchpoints.</text:p>
        </text:list-item>
        <text:list-item>
          <text:p text:style-name="List_20_1_Content"> ioremap for memory outside KIO region.</text:p>
        </text:list-item>
        <text:list-item>
          <text:p text:style-name="List_20_1_Content_Last"> Big endian: serial, network, i2c work.</text:p>
        </text:list-item>
      </text:list>
      <text:h text:style-name="Heading_20_3" text:outline-level="3"><text:bookmark-start text:name="__RefHeading___linux_4.4_22"/><text:bookmark-start text:name="linux_4.4"/>Linux 4.4<text:bookmark-end text:name="__RefHeading___linux_4.4_22"/><text:bookmark-end text:name="linux_4.4"/></text:h>
      <text:list text:style-name="List_20_1" text:continue-numbering="false">
        <text:list-item>
          <text:p text:style-name="LastListParagraph_List_20_1_Content_First"> DMA to high memory.</text:p>
        </text:list-item>
      </text:list>
      <text:h text:style-name="Heading_20_3" text:outline-level="3"><text:bookmark-start text:name="__RefHeading___linux_4.3_23"/><text:bookmark-start text:name="linux_4.3"/>Linux 4.3<text:bookmark-end text:name="__RefHeading___linux_4.3_23"/><text:bookmark-end text:name="linux_4.3"/></text:h>
      <text:list text:style-name="List_20_1" text:continue-numbering="false">
        <text:list-item>
          <text:p text:style-name="LastListParagraph_List_20_1_Content_First"> Hardware perf counters and perf support.</text:p>
        </text:list-item>
      </text:list>
      <text:h text:style-name="Heading_20_3" text:outline-level="3"><text:bookmark-start text:name="__RefHeading___linux_4.1_24"/><text:bookmark-start text:name="linux_4.1"/>Linux 4.1<text:bookmark-end text:name="__RefHeading___linux_4.1_24"/><text:bookmark-end text:name="linux_4.1"/></text:h>
      <text:list text:style-name="List_20_1" text:continue-numbering="false">
        <text:list-item>
          <text:p text:style-name="LastListParagraph_List_20_1_Content_First"> ALSA playback driver for XTFPGA.</text:p>
        </text:list-item>
      </text:list>
      <text:h text:style-name="Heading_20_3" text:outline-level="3"><text:bookmark-start text:name="__RefHeading___linux_3.19_25"/><text:bookmark-start text:name="linux_3.19"/>Linux 3.19<text:bookmark-end text:name="__RefHeading___linux_3.19_25"/><text:bookmark-end text:name="linux_3.19"/></text:h>
      <text:list text:style-name="List_20_1" text:continue-numbering="false">
        <text:list-item>
          <text:p text:style-name="LastListParagraph_List_20_1_Content_First"> noMMU.</text:p>
        </text:list-item>
      </text:list>
      <text:h text:style-name="Heading_20_3" text:outline-level="3"><text:bookmark-start text:name="__RefHeading___linux_3.17_26"/><text:bookmark-start text:name="linux_3.17"/>Linux 3.17<text:bookmark-end text:name="__RefHeading___linux_3.17_26"/><text:bookmark-end text:name="linux_3.17"/></text:h>
      <text:list text:style-name="List_20_1" text:continue-numbering="false">
        <text:list-item>
          <text:p text:style-name="List_20_1_Content_First"> Highmem on cores with aliasing cache.</text:p>
        </text:list-item>
        <text:list-item>
          <text:p text:style-name="List_20_1_Content_Last"> New (simpler) method of configuring for specific core variant.</text:p>
        </text:list-item>
      </text:list>
      <text:h text:style-name="Heading_20_3" text:outline-level="3"><text:bookmark-start text:name="__RefHeading___linux_3.16_27"/><text:bookmark-start text:name="linux_3.16"/>Linux 3.16<text:bookmark-end text:name="__RefHeading___linux_3.16_27"/><text:bookmark-end text:name="linux_3.16"/></text:h>
      <text:list text:style-name="List_20_1" text:continue-numbering="false">
        <text:list-item>
          <text:p text:style-name="LastListParagraph_List_20_1_Content_First"> Stability: xtensa linux may be rebuilt natively.</text:p>
        </text:list-item>
      </text:list>
      <text:h text:style-name="Heading_20_3" text:outline-level="3"><text:bookmark-start text:name="__RefHeading___linux_3.15_28"/><text:bookmark-start text:name="linux_3.15"/>Linux 3.15<text:bookmark-end text:name="__RefHeading___linux_3.15_28"/><text:bookmark-end text:name="linux_3.15"/></text:h>
      <text:list text:style-name="List_20_1" text:continue-numbering="false">
        <text:list-item>
          <text:p text:style-name="List_20_1_Content_First"> Highmem.</text:p>
        </text:list-item>
        <text:list-item>
          <text:p text:style-name="List_20_1_Content_Last"> KC705 board.</text:p>
        </text:list-item>
      </text:list>
      <text:h text:style-name="Heading_20_3" text:outline-level="3"><text:bookmark-start text:name="__RefHeading___linux_3.14_29"/><text:bookmark-start text:name="linux_3.14"/>Linux 3.14<text:bookmark-end text:name="__RefHeading___linux_3.14_29"/><text:bookmark-end text:name="linux_3.14"/></text:h>
      <text:list text:style-name="List_20_1" text:continue-numbering="false">
        <text:list-item>
          <text:p text:style-name="List_20_1_Content_First"> SMP.</text:p>
        </text:list-item>
        <text:list-item>
          <text:p text:style-name="List_20_1_Content"> Futex.</text:p>
        </text:list-item>
        <text:list-item>
          <text:p text:style-name="List_20_1_Content"> register spilling overhaul.</text:p>
        </text:list-item>
        <text:list-item>
          <text:p text:style-name="List_20_1_Content"> OpenCores ethernet works when connected to gigabit network.</text:p>
        </text:list-item>
        <text:list-item>
          <text:p text:style-name="List_20_1_Content"> c67x00 USB host is usable on XTFPGA.</text:p>
        </text:list-item>
        <text:list-item>
          <text:p text:style-name="List_20_1_Content_Last"> TAP network works in ISS.</text:p>
        </text:list-item>
      </text:list>
      <text:h text:style-name="Heading_20_3" text:outline-level="3"><text:bookmark-start text:name="__RefHeading___linux_3.12_30"/><text:bookmark-start text:name="linux_3.12"/>Linux 3.12<text:bookmark-end text:name="__RefHeading___linux_3.12_30"/><text:bookmark-end text:name="linux_3.12"/></text:h>
      <text:list text:style-name="List_20_1" text:continue-numbering="false">
        <text:list-item>
          <text:p text:style-name="LastListParagraph_List_20_1_Content_First"> Kernel preemption.</text:p>
        </text:list-item>
      </text:list>
      <text:h text:style-name="Heading_20_3" text:outline-level="3"><text:bookmark-start text:name="__RefHeading___linux_3.11_31"/><text:bookmark-start text:name="linux_3.11"/>Linux 3.11<text:bookmark-end text:name="__RefHeading___linux_3.11_31"/><text:bookmark-end text:name="linux_3.11"/></text:h>
      <text:list text:style-name="List_20_1" text:continue-numbering="false">
        <text:list-item>
          <text:p text:style-name="List_20_1_Content_First"> Multihit exceptions fixed.</text:p>
        </text:list-item>
        <text:list-item>
          <text:p text:style-name="List_20_1_Content_Last"> Static function tracer.</text:p>
        </text:list-item>
      </text:list>
      <text:h text:style-name="Heading_20_3" text:outline-level="3"><text:bookmark-start text:name="__RefHeading___linux_3.10_32"/><text:bookmark-start text:name="linux_3.10"/>Linux 3.10<text:bookmark-end text:name="__RefHeading___linux_3.10_32"/><text:bookmark-end text:name="linux_3.10"/></text:h>
      <text:list text:style-name="List_20_1" text:continue-numbering="false">
        <text:list-item>
          <text:p text:style-name="List_20_1_Content_First"> MMUv3 cores.</text:p>
        </text:list-item>
        <text:list-item>
          <text:p text:style-name="List_20_1_Content_Last"> Lockdep/stack tracing.</text:p>
        </text:list-item>
      </text:list>
      <text:h text:style-name="Heading_20_3" text:outline-level="3"><text:bookmark-start text:name="__RefHeading___linux_3.9_33"/><text:bookmark-start text:name="linux_3.9"/>Linux 3.9<text:bookmark-end text:name="__RefHeading___linux_3.9_33"/><text:bookmark-end text:name="linux_3.9"/></text:h>
      <text:list text:style-name="List_20_1" text:continue-numbering="false">
        <text:list-item>
          <text:p text:style-name="List_20_1_Content_First"> TLS (THREADPTR register).</text:p>
        </text:list-item>
        <text:list-item>
          <text:p text:style-name="List_20_1_Content"> Oprofile.</text:p>
        </text:list-item>
        <text:list-item>
          <text:p text:style-name="List_20_1_Content_Last"> ISS simdisk.</text:p>
        </text:list-item>
      </text:list>
      <text:h text:style-name="Heading_20_3" text:outline-level="3"><text:bookmark-start text:name="__RefHeading___linux_3.8_34"/><text:bookmark-start text:name="linux_3.8"/>Linux 3.8<text:bookmark-end text:name="__RefHeading___linux_3.8_34"/><text:bookmark-end text:name="linux_3.8"/></text:h>
      <text:list text:style-name="List_20_1" text:continue-numbering="false">
        <text:list-item>
          <text:p text:style-name="List_20_1_Content_First"> Device trees.</text:p>
        </text:list-item>
        <text:list-item>
          <text:p text:style-name="List_20_1_Content"> uImage generation.</text:p>
        </text:list-item>
        <text:list-item>
          <text:p text:style-name="List_20_1_Content"> IRQ subsystem overhaul (IRQ domains, medium-priority interrupts).</text:p>
        </text:list-item>
        <text:list-item>
          <text:p text:style-name="List_20_1_Content"> XTFPGA boards.</text:p>
        </text:list-item>
        <text:list-item>
          <text:p text:style-name="List_20_1_Content_Last"> s32c1i-based atomic/bit operations and spinlocks.</text:p>
        </text:list-item>
      </text:list>
      <text:h text:style-name="Heading_20_3" text:outline-level="3"><text:bookmark-start text:name="__RefHeading___linux_3.7_35"/><text:bookmark-start text:name="linux_3.7"/>Linux 3.7<text:bookmark-end text:name="__RefHeading___linux_3.7_35"/><text:bookmark-end text:name="linux_3.7"/></text:h>
      <text:list text:style-name="List_20_1" text:continue-numbering="false">
        <text:list-item>
          <text:p text:style-name="List_20_1_Content_First"> Overall architecture port overhaul, mainline is alive again, builds and runs.</text:p>
        </text:list-item>
        <text:list-item>
          <text:p text:style-name="List_20_1_Content_Last"> There were dragons prior to that releas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nux-xtensa</dc:title>
  </office:meta>
</office:document-meta>
</file>