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jcmvbkbc:little-things:1"/><text:bookmark-start text:name="__RefHeading___linux_kernel_driver_that_handles_irq_1"/><text:bookmark-start text:name="linux_kernel_driver_that_handles_irq"/>2009-12-21 Linux kernel driver that handles IRQ<text:bookmark-end text:name="__RefHeading___linux_kernel_driver_that_handles_irq_1"/><text:bookmark-end text:name="linux_kernel_driver_that_handles_irq"/></text:h>
      <text:h text:style-name="Heading_20_2" text:outline-level="2"><text:bookmark-start text:name="__RefHeading___plan_2"/><text:bookmark-start text:name="plan"/>Plan<text:bookmark-end text:name="__RefHeading___plan_2"/><text:bookmark-end text:name="plan"/></text:h>
      <text:list text:style-name="List_20_1" text:continue-numbering="false">
        <text:list-item>
          <text:p text:style-name="List_20_1_Content_First"> make minimalistic driver that requests IRQ on load and release it on unload;</text:p>
        </text:list-item>
        <text:list-item>
          <text:p text:style-name="List_20_1_Content"> pass IRQ no. as a module parameter;</text:p>
        </text:list-item>
        <text:list-item>
          <text:p text:style-name="List_20_1_Content"> (variation) make ISR lock spinlock and not release it; see how it looks;</text:p>
        </text:list-item>
        <text:list-item>
          <text:p text:style-name="List_20_1_Content_Last"> (extra) modify qemu to allow emitting IRQ from monitor;</text:p>
        </text:list-item>
      </text:list>
      <text:h text:style-name="Heading_20_2" text:outline-level="2"><text:bookmark-start text:name="__RefHeading___worklog_3"/><text:bookmark-start text:name="worklog"/>Worklog<text:bookmark-end text:name="__RefHeading___worklog_3"/><text:bookmark-end text:name="worklog"/></text:h>
      <text:p text:style-name="Preformatted_20_Text">TBD</text:p>
      <text:h text:style-name="Heading_20_2" text:outline-level="2"><text:bookmark-start text:name="__RefHeading___conclusion_4"/><text:bookmark-start text:name="conclusion"/>Conclusion<text:bookmark-end text:name="__RefHeading___conclusion_4"/><text:bookmark-end text:name="conclusion"/></text:h>
      <text:list text:style-name="List_20_1" text:continue-numbering="false">
        <text:list-item>
          <text:p text:style-name="List_20_1_Content_First"> initramfs is fun: bzImage holds rootfs and re-builds it even if kernel code is not changed;</text:p>
        </text:list-item>
        <text:list-item>
          <text:p text:style-name="List_20_1_Content"> spinlock re-acquisition locks up hard;</text:p>
        </text:list-item>
        <text:list-item>
          <text:p text:style-name="List_20_1_Content_Last"> qemu internal hardware objects are not that easily navigable – to be continued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:little-things:1</dc:title>
  </office:meta>
</office:document-meta>
</file>