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d6cce8255def32a9304067e32ee5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"/><text:bookmark-start text:name="__RefHeading___осьмилис_octofox_sapiens_1"/><text:bookmark-start text:name="осьмилис_octofox_sapiens"/>Осьмилис (octofox sapiens)<text:bookmark-end text:name="__RefHeading___осьмилис_octofox_sapiens_1"/><text:bookmark-end text:name="осьмилис_octofox_sapiens"/></text:h>
      <text:h text:style-name="Heading_20_2" text:outline-level="2"><text:bookmark-start text:name="__RefHeading___планы_2"/><text:bookmark-start text:name="планы"/>Планы<text:bookmark-end text:name="__RefHeading___планы_2"/><text:bookmark-end text:name="планы"/></text:h>
      <text:list text:style-name="List_20_1" text:continue-numbering="false">
        <text:list-item>
          <text:p text:style-name="List_20_1_Content_First"> VHDL/FPGA</text:p>
        </text:list-item>
        <text:list-item>
          <text:p text:style-name="List_20_1_Content"> как делают аналоговую часть wifi/…</text:p>
        </text:list-item>
        <text:list-item>
          <text:p text:style-name="List_20_1_Content"> linux kernel studying</text:p>
        </text:list-item>
        <text:list-item>
          <text:p text:style-name="List_20_1_Content_Last"> Phantom OS</text:p>
        </text:list-item>
      </text:list>
      <text:h text:style-name="Heading_20_2" text:outline-level="2"><text:bookmark-start text:name="__RefHeading___деятельность_начиная_с_недавних_3"/><text:bookmark-start text:name="деятельность_начиная_с_недавних"/>Деятельность (начиная с недавних)<text:bookmark-end text:name="__RefHeading___деятельность_начиная_с_недавних_3"/><text:bookmark-end text:name="деятельность_начиная_с_недавних"/></text:h>
      <text:list text:style-name="List_20_1" text:continue-numbering="false">
        <text:list-item>
          <text:p text:style-name="List_20_1_Content_First"> <text:a xlink:type="simple" xlink:href="http://wiki.osll.ru/doku.php/etc:users:jcmvbkbc:isl" text:style-name="Internet_20_link" text:visited-style-name="Visited_20_Internet_20_Link">Opensource compiler for motorola internal language</text:a> (лето 2010)</text:p>
        </text:list-item>
        <text:list-item>
          <text:p text:style-name="List_20_1_Content"> <text:a xlink:type="simple" xlink:href="http://wiki.osll.ru/doku.php/etc:users:jcmvbkbc:phantom" text:style-name="Internet_20_link" text:visited-style-name="Visited_20_Internet_20_Link">phantom</text:a> (весна - лето 2010)</text:p>
        </text:list-item>
        <text:list-item>
          <text:p text:style-name="List_20_1_Content"> <text:a xlink:type="simple" xlink:href="http://wiki.osll.ru/doku.php/etc:users:jcmvbkbc:mesh-power" text:style-name="Internet_20_link" text:visited-style-name="Visited_20_Internet_20_Link">802.11s mesh powersaving for linux</text:a> (зима-весна 2010)</text:p>
        </text:list-item>
        <text:list-item>
          <text:p text:style-name="List_20_1_Content"> <text:a xlink:type="simple" xlink:href="http://wiki.osll.ru/doku.php/etc:users:jcmvbkbc:mpc85xx-qemu-linux" text:style-name="Internet_20_link" text:visited-style-name="Visited_20_Internet_20_Link">Booting linux on qemu-mpc85xx on x86</text:a> (зима 2009-2010)</text:p>
        </text:list-item>
        <text:list-item>
          <text:p text:style-name="List_20_1_Content"> <text:a xlink:type="simple" xlink:href="http://wiki.osll.ru/doku.php/etc:users:jcmvbkbc:little-things" text:style-name="Internet_20_link" text:visited-style-name="Visited_20_Internet_20_Link">Little things every day</text:a> (зима 2009-2010)</text:p>
        </text:list-item>
        <text:list-item>
          <text:p text:style-name="List_20_1_Content"> <text:a xlink:type="simple" xlink:href="http://wiki.osll.ru/doku.php/etc:users:jcmvbkbc:p54spi-firmware-re" text:style-name="Internet_20_link" text:visited-style-name="Visited_20_Internet_20_Link">Reverse-engineering p54spi firmware</text:a> (лето 2009)</text:p>
        </text:list-item>
        <text:list-item>
          <text:p text:style-name="List_20_1_Content_Last"> <text:a xlink:type="simple" xlink:href="http://wiki.osll.ru/doku.php/etc:users:jcmvbkbc:omap-support-pieces" text:style-name="Internet_20_link" text:visited-style-name="Visited_20_Internet_20_Link">N8x0 support in linux-omap</text:a> (лето 2009)</text:p>
        </text:list-item>
      </text:list>
      <text:p text:style-name="Horizontal_20_Line"/>
      <text:list text:style-name="List_20_1" text:continue-numbering="false">
        <text:list-item>
          <text:p text:style-name="List_20_1_Content_First"> <text:a xlink:type="simple" xlink:href="http://wiki.osll.ru/doku.php/etc:users:jcmvbkbc:norcpu" text:style-name="Internet_20_link" text:visited-style-name="Visited_20_Internet_20_Link">NORCPU hackme challenge</text:a> (зима 2011)</text:p>
        </text:list-item>
        <text:list-item>
          <text:p text:style-name="List_20_1_Content"> <text:a xlink:type="simple" xlink:href="http://wiki.osll.ru/doku.php/etc:users:jcmvbkbc:linux-dev-start" text:style-name="Internet_20_link" text:visited-style-name="Visited_20_Internet_20_Link">Linux developer starter page</text:a> (весна 2010)</text:p>
        </text:list-item>
        <text:list-item>
          <text:p text:style-name="List_20_1_Content"> <text:a xlink:type="simple" xlink:href="http://wiki.osll.ru/doku.php/etc:users:jcmvbkbc:livecd-router" text:style-name="Internet_20_link" text:visited-style-name="Visited_20_Internet_20_Link">LiveCD Wi-Fi router</text:a> (осень 2009)</text:p>
        </text:list-item>
        <text:list-item>
          <text:p text:style-name="List_20_1_Content"> <text:a xlink:type="simple" xlink:href="http://wiki.osll.ru/doku.php/etc:users:jcmvbkbc:ssh-over-http-proxy" text:style-name="Internet_20_link" text:visited-style-name="Visited_20_Internet_20_Link">SSH over HTTP proxy: connection issue</text:a> (осень 2009)</text:p>
        </text:list-item>
        <text:list-item>
          <text:p text:style-name="List_20_1_Content"> <text:a xlink:type="simple" xlink:href="http://wiki.osll.ru/doku.php/etc:users:jcmvbkbc:linux-mm" text:style-name="Internet_20_link" text:visited-style-name="Visited_20_Internet_20_Link">Linux memory management summary</text:a> (лето 2009)</text:p>
        </text:list-item>
        <text:list-item>
          <text:p text:style-name="List_20_1_Content"> <text:a xlink:type="simple" xlink:href="http://wiki.osll.ru/doku.php/etc:users:jcmvbkbc:unix_and_innovation" text:style-name="Internet_20_link" text:visited-style-name="Visited_20_Internet_20_Link">UNIX и инновационность</text:a> (зима 2009)</text:p>
        </text:list-item>
        <text:list-item>
          <text:p text:style-name="List_20_1_Content"> <text:a xlink:type="simple" xlink:href="http://wiki.osll.ru/doku.php/etc:common_activities:n8x0_olpc_mesh" text:style-name="Internet_20_link" text:visited-style-name="Visited_20_Internet_20_Link">Меш-сеть между Nokia internet tablet и OLPC XO</text:a> (осень 2008 - весна 2009)</text:p>
        </text:list-item>
        <text:list-item>
          <text:p text:style-name="List_20_1_Content"> <text:a xlink:type="simple" xlink:href="http://wiki.osll.ru/doku.php/etc:common_activities:zigbee" text:style-name="Internet_20_link" text:visited-style-name="Visited_20_Internet_20_Link">Стек ZigBee для Linux</text:a> (лето-осень 2008)</text:p>
        </text:list-item>
        <text:list-item>
          <text:p text:style-name="List_20_1_Content"> <text:a xlink:type="simple" xlink:href="http://wiki.osll.ru/doku.php/etc:users:jcmvbkbc:linux128" text:style-name="Internet_20_link" text:visited-style-name="Visited_20_Internet_20_Link">GNU/Linux, rootfs &lt;128 Mb</text:a> (весна 2008)</text:p>
        </text:list-item>
        <text:list-item>
          <text:p text:style-name="List_20_1_Content"> <text:a xlink:type="simple" xlink:href="http://wiki.osll.ru/doku.php/etc:users:jcmvbkbc:esr" text:style-name="Internet_20_link" text:visited-style-name="Visited_20_Internet_20_Link">OSLL/ESR</text:a> (зима 2007-2008)</text:p>
        </text:list-item>
        <text:list-item>
          <text:p text:style-name="List_20_1_Content"> <text:a xlink:type="simple" xlink:href="http://wiki.osll.ru/doku.php/etc:users:jcmvbkbc:lib_coexistence_policy" text:style-name="Internet_20_link" text:visited-style-name="Visited_20_Internet_20_Link">Политика сосуществования библиотек собранных разными компиляторами c++</text:a></text:p>
        </text:list-item>
        <text:list-item>
          <text:p text:style-name="List_20_1_Content"> <text:a xlink:type="simple" xlink:href="http://wiki.osll.ru/doku.php/etc:common_activities:gcc_vectorization" text:style-name="Internet_20_link" text:visited-style-name="Visited_20_Internet_20_Link">Векторизация в gcc</text:a></text:p>
        </text:list-item>
        <text:list-item>
          <text:p text:style-name="List_20_1_Content"> <text:a xlink:type="simple" xlink:href="http://wiki.osll.ru/doku.php/etc:common_activities:lexil" text:style-name="Internet_20_link" text:visited-style-name="Visited_20_Internet_20_Link">lexil</text:a></text:p>
        </text:list-item>
        <text:list-item>
          <text:p text:style-name="List_20_1_Content_Last"> <text:a xlink:type="simple" xlink:href="http://wiki.osll.ru/doku.php/etc:users:jcmvbkbc:wine_mcbc" text:style-name="Internet_20_link" text:visited-style-name="Visited_20_Internet_20_Link">Wine/МСВС</text:a></text:p>
        </text:list-item>
      </text:list>
      <text:h text:style-name="Heading_20_2" text:outline-level="2"><text:bookmark-start text:name="__RefHeading___вид_в_дикой_природе_4"/><text:bookmark-start text:name="вид_в_дикой_природе"/>Вид в дикой природе<text:bookmark-end text:name="__RefHeading___вид_в_дикой_природе_4"/><text:bookmark-end text:name="вид_в_дикой_природе"/></text:h>
      <text:p text:style-name="Text_20_body"><draw:frame draw:style-name="media" draw:name="0" text:anchor-type="as-char" draw:z-index="0" svg:width="6.35cm" svg:height="8.4666666666667cm"><draw:image xlink:href="Pictures/75d6cce8255def32a9304067e32ee529.jpg" xlink:type="simple" xlink:show="embed" xlink:actuate="onLoad"/></draw:frame></text:p>
      <text:h text:style-name="Heading_20_2" text:outline-level="2"><text:bookmark-start text:name="__RefHeading___явки_адреса_пароли_5"/><text:bookmark-start text:name="явки_адреса_пароли"/>Явки, адреса, пароли<text:bookmark-end text:name="__RefHeading___явки_адреса_пароли_5"/><text:bookmark-end text:name="явки_адреса_пароли"/></text:h>
      <text:p text:style-name="Text_20_body">Со мной можно связаться так:</text:p>
      <text:list text:style-name="List_20_1" text:continue-numbering="false">
        <text:list-item>
          <text:p text:style-name="List_20_1_Content_First"> e-mail: jcmvbkbc@gmail.com</text:p>
        </text:list-item>
        <text:list-item>
          <text:p text:style-name="List_20_1_Content_Last"> Jabber: jcmvbkbc@jabber.ru</text:p>
        </text:list-item>
      </text:list>
      <text:h text:style-name="Heading_20_2" text:outline-level="2"><text:bookmark-start text:name="__RefHeading___резюме_6"/><text:bookmark-start text:name="резюме"/>Резюме<text:bookmark-end text:name="__RefHeading___резюме_6"/><text:bookmark-end text:name="резюме"/></text:h>
      <text:p text:style-name="Text_20_body"><text:a xlink:type="simple" xlink:href="http://spb.hh.ru/resume/b961ccf4004aaddc" text:style-name="Internet_20_link" text:visited-style-name="Visited_20_Internet_20_Link">http://spb.hh.ru/resume/b961ccf4004aadd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</dc:title>
  </office:meta>
</office:document-meta>
</file>