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yzhang.net/blog/2013-04-16-linux-vfs.html" text:style-name="Internet_20_link" text:visited-style-name="Visited_20_Internet_20_Link">http://www.yzhang.net/blog/2013-04-16-linux-vfs.html</text:a>
<text:a xlink:type="simple" xlink:href="http://www.programcreek.com/2012/01/steps-involved-in-making-a-system-call/" text:style-name="Internet_20_link" text:visited-style-name="Visited_20_Internet_20_Link">http://www.programcreek.com/2012/01/steps-involved-in-making-a-system-call/</text:a>
<text:a xlink:type="simple" xlink:href="http://www.tellmeaboutlinux.com/content/linux-architecture" text:style-name="Internet_20_link" text:visited-style-name="Visited_20_Internet_20_Link">http://www.tellmeaboutlinux.com/content/linux-architecture</text:a>
<text:a xlink:type="simple" xlink:href="http://www.bogotobogo.com/Linux/linux_drivers_1.php" text:style-name="Internet_20_link" text:visited-style-name="Visited_20_Internet_20_Link">http://www.bogotobogo.com/Linux/linux_drivers_1.php</text:a>
<text:a xlink:type="simple" xlink:href="http://www.gnu.org/software/libc/manual/html_node/" text:style-name="Internet_20_link" text:visited-style-name="Visited_20_Internet_20_Link">http://www.gnu.org/software/libc/manual/html_node/</text:a>
<text:a xlink:type="simple" xlink:href="http://www.slideshare.net/varunmahajan06/gnu-linux-programstructure" text:style-name="Internet_20_link" text:visited-style-name="Visited_20_Internet_20_Link">http://www.slideshare.net/varunmahajan06/gnu-linux-programstructure</text:a>
<text:a xlink:type="simple" xlink:href="http://duartes.org/gustavo/blog/post/anatomy-of-a-program-in-memory" text:style-name="Internet_20_link" text:visited-style-name="Visited_20_Internet_20_Link">http://duartes.org/gustavo/blog/post/anatomy-of-a-program-in-memory</text:a>
<text:a xlink:type="simple" xlink:href="http://www.cs.utah.edu/~gk/peek/old/off.html" text:style-name="Internet_20_link" text:visited-style-name="Visited_20_Internet_20_Link">http://www.cs.utah.edu/~gk/peek/old/off.html</text:a>
<text:a xlink:type="simple" xlink:href="http://www.linuxjournal.com/article/1060" text:style-name="Internet_20_link" text:visited-style-name="Visited_20_Internet_20_Link">http://www.linuxjournal.com/article/1060</text:a>
<text:a xlink:type="simple" xlink:href="http://www.theparticle.com/cs/bc/os/elfpecoff.html" text:style-name="Internet_20_link" text:visited-style-name="Visited_20_Internet_20_Link">http://www.theparticle.com/cs/bc/os/elfpecoff.html</text:a>
<text:a xlink:type="simple" xlink:href="http://www.ece.neu.edu/~dschaa/docs/linuxkernel.html" text:style-name="Internet_20_link" text:visited-style-name="Visited_20_Internet_20_Link">http://www.ece.neu.edu/~dschaa/docs/linuxkernel.html</text:a>
<text:a xlink:type="simple" xlink:href="http://www.ece.ualberta.ca/~cmpe401/docs/coldfire/binutils.pdf" text:style-name="Internet_20_link" text:visited-style-name="Visited_20_Internet_20_Link">http://www.ece.ualberta.ca/~cmpe401/docs/coldfire/binutils.pdf</text:a>
<text:a xlink:type="simple" xlink:href="http://blog.naver.com/PostView.nhn?blogId=hypermin&amp;logNo=70030944214" text:style-name="Internet_20_link" text:visited-style-name="Visited_20_Internet_20_Link">http://blog.naver.com/PostView.nhn?blogId=hypermin&amp;logNo=70030944214</text:a>
<text:a xlink:type="simple" xlink:href="http://wiki.osdev.org/ELF" text:style-name="Internet_20_link" text:visited-style-name="Visited_20_Internet_20_Link">http://wiki.osdev.org/EL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kkv:some_linux</dc:title>
  </office:meta>
</office:document-meta>
</file>