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kmu"/><text:bookmark-start text:name="__RefHeading___как_я_ставил_ядро_на_таблетку_1"/><text:bookmark-start text:name="как_я_ставил_ядро_на_таблетку"/>Как я ставил ядро на таблетку<text:bookmark-end text:name="__RefHeading___как_я_ставил_ядро_на_таблетку_1"/><text:bookmark-end text:name="как_я_ставил_ядро_на_таблетку"/></text:h>
      <text:p text:style-name="Text_20_body">Ну начал я с того, что запорол рабочую систему на таблетке, пытаясь сделать то, что описано <text:a xlink:type="simple" xlink:href="http://wiki.osll.ru/doku.php/kkv.spb.su_doku.php_id_etc:playground" text:style-name="Internet_20_link" text:visited-style-name="Visited_20_Internet_20_Link"> тут </text:a>. Как оказалось, того, что там написано, было не достаточно. Ну так вот теперь возвращаю таблетку в рабочее состояние. Для этого я скачал <text:a xlink:type="simple" xlink:href="http://tablets-dev.nokia.com/nokia_N810.php" text:style-name="Internet_20_link" text:visited-style-name="Visited_20_Internet_20_Link"> здесь</text:a> The latest OS 2008 DIABLO release for Nokia N810.
Теперь надо поставит ось на таблетку для этого выключаем девайс, подключаем его к компу и делаем следующую вещь:</text:p>
      <text:p text:style-name="Preformatted_20_Text">flasher-3.5 -F RX-44_DIABLO_5.2008.43-7_PR_COMBINED_MR0_ARM.bin -f -R</text:p>
      <text:p text:style-name="Text_20_body">ну а дальше нужно просто включить устройство (а можно включить его на зарядку). Все к моей радости заработало, дальше буду опять его порти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mu</dc:title>
  </office:meta>
</office:document-meta>
</file>