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126d07de5684be5c0bcc7be40f8f78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kvm:itd2008"/><text:bookmark-start text:name="__RefHeading___итдигры_титанов_духа_1"/><text:bookmark-start text:name="итдигры_титанов_духа"/>ИТД: игры титанов духа<text:bookmark-end text:name="__RefHeading___итдигры_титанов_духа_1"/><text:bookmark-end text:name="итдигры_титанов_духа"/></text:h>
      <text:p text:style-name="Text_20_body"><draw:frame draw:style-name="media" draw:name="0" text:anchor-type="as-char" draw:z-index="0" svg:width="" svg:rel-width="100%" svg:height="0cm"><draw:image xlink:href="Pictures/b126d07de5684be5c0bcc7be40f8f78f.svg" xlink:type="simple" xlink:show="embed" xlink:actuate="onLoad"/></draw:frame> здесь нет ни слова о программировании</text:p>
      <text:p text:style-name="Text_20_body">ЖЖ-юзер catpad проводит игры с умопомрачительно интересными заданиями. <text:a xlink:type="simple" xlink:href="http://catpad.livejournal.com/324365.html" text:style-name="Internet_20_link" text:visited-style-name="Visited_20_Internet_20_Link"> подробности</text:a></text:p>
      <text:p text:style-name="Text_20_body">Командное участие приветствуется, поэтому если есть желающие, присоединяйтесь.</text:p>
      <text:h text:style-name="Heading_20_2" text:outline-level="2"><text:bookmark-start text:name="__RefHeading___подвиг_1-й._удушение_немейского_льва_прошло_2"/><text:bookmark-start text:name="подвиг_1-й._удушение_немейского_льва_прошло"/>Подвиг 1-й. Удушение Немейского льва (прошло)<text:bookmark-end text:name="__RefHeading___подвиг_1-й._удушение_немейского_льва_прошло_2"/><text:bookmark-end text:name="подвиг_1-й._удушение_немейского_льва_прошло"/></text:h>
      <text:p text:style-name="Text_20_body">В рассказе “Тлён, Укбар, Orbis tertius” Борхес так описывает один из языков Тлёна: 
“В языках северного полушария [Тлёна] … cуществительное образуется путем накопления прилагательных. Не говорят “луна”, но “воздушное-светлое на темном-круглом” или “нежном-оранжевом” вместо “неба” или берут любое другое сочетание. В избранном нами примере сочетания прилагательных соответствуют реальному объекту – но это совершенно не обязательно. В литературе данного полушария (как в реальности Мейнонга) царят предметы идеальные, возникающие и исчезающие в единый миг по требованию поэтического замысла. Иногда их определяет только одновременность. Есть предметы, состоящие из двух качеств – видимого и слышимого: цвет восхода и отдаленный крик птицы. Есть состоящие из многих: солнце и вода против груди пловца; смутное розовое свечение за закрытыми веками, ощущения человека, отдающегося течению реки или объятиям сна. Эти объекты второй степени могут сочетаться с другими; с помощью некоторых аббревиатур весь процесс практически может быть бесконечен. Существуют знаменитые поэмы из одного огромнейшего слова. В этом слове интегрирован созданный автором 'поэтический объект'.”</text:p>
      <text:p text:style-name="Text_20_body">Титанам предлагается перевести следующий афоризм Козьмы Пруткова на язык северного полушария Тлёна:
“Жизнь нашу можно удобно сравнивать со своенравною рекою, на поверхности которой плавает челн, иногда укачиваемый тихоструйною волною, нередко же задержанный в своем движении мелью и разбиваемый о подводный камень. - Нужно ли упоминать, что сей утлый челн на рынке скоропреходящего времени есть не кто иной, как сам человек ?”</text:p>
      <text:h text:style-name="Heading_20_2" text:outline-level="2"><text:bookmark-start text:name="__RefHeading___подвиг_2-й._победа_над_лернейской_гидрой_3"/><text:bookmark-start text:name="подвиг_2-й._победа_над_лернейской_гидрой"/>Подвиг 2-й. Победа над Лернейской Гидрой<text:bookmark-end text:name="__RefHeading___подвиг_2-й._победа_над_лернейской_гидрой_3"/><text:bookmark-end text:name="подвиг_2-й._победа_над_лернейской_гидрой"/></text:h>
      <text:p text:style-name="Text_20_body">В своей замечательной книге <text:a xlink:type="simple" xlink:href="http://ru.wikipedia.org/wiki/Флатландия" text:style-name="Internet_20_link" text:visited-style-name="Visited_20_Internet_20_Link"> "Флатландия"</text:a> Эдвин Э. Эбботт описал двухмерный мир, расположенный на плоскости, который населяют геометрические фигуры - квадраты, треугольники и т.д.
Но этот мир слишком прост для нас, титанов.
Поэтому мы обратимся к другому миру, вкратце описанному Эбботтом в своей книге, а именно к Лайнландии - одномерному миру, расположенному на линии. Его обитатели - это точки и отрезки прямых линий, потому что всё остальное там просто не помещается.</text:p>
      <text:p text:style-name="Text_20_body">Для понимания мира Лайнландии совершенно необходимо внимательно прочитать <text:a xlink:type="simple" xlink:href="http://catpad.net/lineland.png" text:style-name="Internet_20_link" text:visited-style-name="Visited_20_Internet_20_Link"> вот эту главу из книги</text:a>. (К сожалению, мне не удалось найти текстовый файл, поэтому по ссылке - очень большая картинка).
Отдельно заметим, что хорошее знакомство с миром Лайнландии нужно ещё и потому, что мы продолжим исследовать этот мир по крайней мере ещё в одном туре.</text:p>
      <text:p text:style-name="Text_20_body">А кроме всего прочего, это ещё и замечательно весёлое чтение.</text:p>
      <text:p text:style-name="Text_20_body">Задание:</text:p>
      <text:p text:style-name="Text_20_body">Титанам необходимо придумать мифологию Лайнландии: богов, героев, вымышленные существа, а также мифические места и сказочные страны, о которых лайнландцы слагают легенды - в общем, всё, что понимают под мифологией, но только в том виде, в каком она могла бы возникнуть среди жителей Лайнландии. </text:p>
      <text:p text:style-name="Text_20_body">Условия:</text:p>
      <text:list text:style-name="Numbering_20_1" text:continue-numbering="false">
        <text:list-item>
          <text:p text:style-name="Numbering_20_1_Content_First"> Мифологический словарь Лайнландии должен представлять собой набор статей, вкратце описывающих придуманные вами существа и места.</text:p>
        </text:list-item>
        <text:list-item>
          <text:p text:style-name="Numbering_20_1_Content"> Число статей словаря ограничено только вашим желанием и титаническим воображением (в крайнем случае это может быть только одна статья).</text:p>
        </text:list-item>
        <text:list-item>
          <text:p text:style-name="Numbering_20_1_Content"> Если фантазия ваша пойдёт дальше, можете снабдить словарь дополнительными материалами, а именно:</text:p>
          <text:list text:style-name="List_20_1">
            <text:list-item>
              <text:p text:style-name="List_20_1_Content"> текстами: романтическими легендами, гекзаметрическими эпосами, сагами, философскими рассуждениями или чем угодно ещё.</text:p>
            </text:list-item>
            <text:list-item>
              <text:p text:style-name="List_20_1_Content_Last"> иллюстрациями: они приветствуются особо. Честно говоря, иллюстрации приветствуются так сильно, что мы даже будем начислять за них дополнительные очки - конечно, только в том случае, если они будут этого достойны. Я собираюсь, по своему обыкновению, выпускать стенгазету конкурса, а также открыть магазин сопутствующих товаров - поэтому так и ратую за иллюстрации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kvm:itd2008</dc:title>
  </office:meta>
</office:document-meta>
</file>