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75801202c4dadee04bcea7d0d2b2c5c9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5" text:outline-level="5"><text:bookmark text:name="etc:users:research:io-scheduler"/><text:bookmark-start text:name="__RefHeading___io_scheduler_1"/><text:bookmark-start text:name="io_scheduler"/>io scheduler<text:bookmark-end text:name="__RefHeading___io_scheduler_1"/><text:bookmark-end text:name="io_scheduler"/></text:h>
      <text:h text:style-name="Heading_20_5" text:outline-level="5"><text:bookmark-start text:name="__RefHeading___preliminary_2"/><text:bookmark-start text:name="preliminary"/>Preliminary<text:bookmark-end text:name="__RefHeading___preliminary_2"/><text:bookmark-end text:name="preliminary"/></text:h>
      <text:list text:style-name="List_20_1" text:continue-numbering="false">
        <text:list-item>
          <text:p text:style-name="List_20_1_Content_First"> <text:a xlink:type="simple" xlink:href="https://www.kernel.org/doc/htmldocs/kernel-api/API-generic-make-request.html" text:style-name="Internet_20_link" text:visited-style-name="Visited_20_Internet_20_Link"> generic_make_request</text:a></text:p>
        </text:list-item>
        <text:list-item>
          <text:p text:style-name="List_20_1_Content"> <text:a xlink:type="simple" xlink:href="https://www.kernel.org/doc/htmldocs/kernel-api/API-submit-bio.html" text:style-name="Internet_20_link" text:visited-style-name="Visited_20_Internet_20_Link">submit_bio</text:a></text:p>
        </text:list-item>
        <text:list-item>
          <text:p text:style-name="List_20_1_Content"> <text:a xlink:type="simple" xlink:href="http://lxr.free-electrons.com/source/include/linux/blk_types.h#L46" text:style-name="Internet_20_link" text:visited-style-name="Visited_20_Internet_20_Link">bio</text:a></text:p>
        </text:list-item>
        <text:list-item>
          <text:p text:style-name="List_20_1_Content"> <text:a xlink:type="simple" xlink:href="http://lxr.free-electrons.com/source/include/linux/fs.h#L448" text:style-name="Internet_20_link" text:visited-style-name="Visited_20_Internet_20_Link">block_device</text:a></text:p>
        </text:list-item>
        <text:list-item>
          <text:p text:style-name="List_20_1_Content"> <text:a xlink:type="simple" xlink:href="http://lxr.free-electrons.com/source/include/linux/genhd.h#L165" text:style-name="Internet_20_link" text:visited-style-name="Visited_20_Internet_20_Link">gendisk</text:a></text:p>
        </text:list-item>
        <text:list-item>
          <text:p text:style-name="List_20_1_Content_Last"> <text:a xlink:type="simple" xlink:href="https://www.kernel.org/doc/htmldocs/kernel-api/API-blk-init-queue.html" text:style-name="Internet_20_link" text:visited-style-name="Visited_20_Internet_20_Link">blk_init_queue</text:a></text:p>
        </text:list-item>
      </text:list>
      <text:p text:style-name="Preformatted_20_Text"> #iostat -xmt 1<text:line-break/> #fio --runtime=300 --time_based --name=random-read --rw=randread --size=128m --directory=/opt/disk/</text:p>
      <text:p text:style-name="Text_20_body"><draw:frame draw:style-name="media" draw:name="0" text:anchor-type="as-char" draw:z-index="0" svg:width="22.86cm" style:rel-width="100%" svg:height="11.006666666667cm" style:rel-height="scale"><draw:image xlink:href="Pictures/75801202c4dadee04bcea7d0d2b2c5c9.png" xlink:type="simple" xlink:show="embed" xlink:actuate="onLoad"/></draw:frame></text:p>
      <text:list text:style-name="List_20_1" text:continue-numbering="false">
        <text:list-item>
          <text:p text:style-name="List_20_1_Content_First"> gendisk→[request_queue]queue→[request_list]rq</text:p>
        </text:list-item>
        <text:list-item>
          <text:p text:style-name="List_20_1_Content_Last"> <text:a xlink:type="simple" xlink:href="http://lxr.free-electrons.com/source/drivers/ide/ide-gd.c#L420" text:style-name="Internet_20_link" text:visited-style-name="Visited_20_Internet_20_Link">http://lxr.free-electrons.com/source/drivers/ide/ide-gd.c#L420</text:a></text:p>
        </text:list-item>
      </text:list>
      <text:h text:style-name="Heading_20_5" text:outline-level="5"><text:bookmark-start text:name="__RefHeading___вопросы_3"/><text:bookmark-start text:name="вопросы"/>Вопросы<text:bookmark-end text:name="__RefHeading___вопросы_3"/><text:bookmark-end text:name="вопросы"/></text:h>
      <text:list text:style-name="List_20_1" text:continue-numbering="false">
        <text:list-item>
          <text:p text:style-name="List_20_1_Content_First"> Q: может ли один элеватор обслуживать несколько дисков?</text:p>
        </text:list-item>
        <text:list-item>
          <text:p text:style-name="List_20_1_Content_Last"> A: <text:a xlink:type="simple" xlink:href="https://lwn.net/Articles/27055/" text:style-name="Internet_20_link" text:visited-style-name="Visited_20_Internet_20_Link"> One request queue can be shared across multiple physical drives</text:a></text:p>
        </text:list-item>
      </text:list>
      <text:list text:style-name="List_20_1" text:continue-numbering="false">
        <text:list-item>
          <text:p text:style-name="LastListParagraph_List_20_1_Content_First"> Q: кто в каком порядке обрабатывает per-disk очереди?</text:p>
        </text:list-item>
      </text:list>
      <text:h text:style-name="Heading_20_5" text:outline-level="5"><text:bookmark-start text:name="__RefHeading___useful_materials_4"/><text:bookmark-start text:name="useful_materials"/>Useful materials<text:bookmark-end text:name="__RefHeading___useful_materials_4"/><text:bookmark-end text:name="useful_materials"/></text:h>
      <text:list text:style-name="List_20_1" text:continue-numbering="false">
        <text:list-item>
          <text:p text:style-name="LastListParagraph_List_20_1_Content_First"> <text:a xlink:type="simple" xlink:href="http://stackoverflow.com/questions/4141324/function-caller-in-linux-kernel" text:style-name="Internet_20_link" text:visited-style-name="Visited_20_Internet_20_Link">Print caller function</text:a></text:p>
        </text:list-item>
      </text:list>
      <text:h text:style-name="Heading_20_5" text:outline-level="5"><text:bookmark-start text:name="__RefHeading___links_5"/><text:bookmark-start text:name="links"/>Links<text:bookmark-end text:name="__RefHeading___links_5"/><text:bookmark-end text:name="links"/></text:h>
      <text:list text:style-name="List_20_1" text:continue-numbering="false">
        <text:list-item>
          <text:p text:style-name="List_20_1_Content_First"> <text:a xlink:type="simple" xlink:href="https://www.kernel.org/doc/htmldocs/kernel-api/index.html" text:style-name="Internet_20_link" text:visited-style-name="Visited_20_Internet_20_Link"> Kernel API</text:a></text:p>
        </text:list-item>
        <text:list-item>
          <text:p text:style-name="List_20_1_Content_Last"> <text:a xlink:type="simple" xlink:href="https://scaryreasoner.wordpress.com/2013/09/14/the-life-of-io-in-the-linux-kernel/" text:style-name="Internet_20_link" text:visited-style-name="Visited_20_Internet_20_Link"> IO top-bottom</text:a>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2-07-31b "Igor"</meta:generator>
    <meta:initial-creator>Generated</meta:initial-creator>
    <meta:creation-date>1970-01-01T03::00:00</meta:creation-date>
    <dc:creator>Generated</dc:creator>
    <dc:date>1970-01-01T03::00:00</dc:date>
    <dc:language>en-US</dc:language>
    <meta:editing-cycles>1</meta:editing-cycles>
    <meta:editing-duration>PT0S</meta:editing-duration>
    <dc:title>etc:users:research:io-scheduler</dc:title>
  </office:meta>
</office:document-meta>
</file>