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zps:ovi_publishing"/><text:bookmark-start text:name="__RefHeading___как_опубликовать_свое_приложение_в_ovi_1"/><text:bookmark-start text:name="как_опубликовать_свое_приложение_в_ovi"/>Как опубликовать свое приложение в Ovi<text:bookmark-end text:name="__RefHeading___как_опубликовать_свое_приложение_в_ovi_1"/><text:bookmark-end text:name="как_опубликовать_свое_приложение_в_ovi"/></text:h>
      <text:list text:style-name="List_20_1" text:continue-numbering="false">
        <text:list-item>
          <text:p text:style-name="List_20_1_Content_First"> Приложение надо написать</text:p>
        </text:list-item>
        <text:list-item>
          <text:p text:style-name="List_20_1_Content_Last"> Зарегистрироваться в OVI как разработчик: <text:a xlink:type="simple" xlink:href="http://publish.ovi.com/" text:style-name="Internet_20_link" text:visited-style-name="Visited_20_Internet_20_Link">http://publish.ovi.com/</text:a> Регистрация стоит символический 1 евро. Для регистрации вам необходимо иметь банковский счет на который могут быть перечислены доходы от продажи вашего приложения, если вы собираетесь сделать его платным.</text:p>
        </text:list-item>
      </text:list>
      <text:h text:style-name="Heading_20_1" text:outline-level="1"><text:bookmark-start text:name="__RefHeading___необходимые_условия_для_публикации_2"/><text:bookmark-start text:name="необходимые_условия_для_публикации"/>Необходимые условия для публикации<text:bookmark-end text:name="__RefHeading___необходимые_условия_для_публикации_2"/><text:bookmark-end text:name="необходимые_условия_для_публикации"/></text:h>
      <text:list text:style-name="List_20_1" text:continue-numbering="false">
        <text:list-item>
          <text:p text:style-name="List_20_1_Content_First"> Рабочий адрес электронной почты поддержки приложения</text:p>
        </text:list-item>
        <text:list-item>
          <text:p text:style-name="List_20_1_Content"> Сайт технической поддержки вашего приложения</text:p>
        </text:list-item>
        <text:list-item>
          <text:p text:style-name="List_20_1_Content"> Нарисовать иконки для вашего приложения.</text:p>
          <text:list text:style-name="List_20_1">
            <text:list-item>
              <text:p text:style-name="List_20_1_Content"> 256×256 – основная иконка для приложения. из нее будут сгенерированы несколько иконок меньшего размера, которые будут отображатся в OviSuite, магазине и пр.</text:p>
            </text:list-item>
          </text:list>
        </text:list-item>
        <text:list-item>
          <text:p text:style-name="List_20_1_Content"> Скриншоты. Магазин поддерживает максимум три скриншота. На скриншоты налагаются следующие ограничения:</text:p>
          <text:list text:style-name="List_20_1">
            <text:list-item>
              <text:p text:style-name="List_20_1_Content"> размер не более 256х256</text:p>
            </text:list-item>
            <text:list-item>
              <text:p text:style-name="List_20_1_Content"> обязательно квадратный</text:p>
            </text:list-item>
            <text:list-item>
              <text:p text:style-name="List_20_1_Content"> формат *.png</text:p>
            </text:list-item>
          </text:list>
        </text:list-item>
        <text:list-item>
          <text:p text:style-name="List_20_1_Content_Last"> UID3 идетификатор для Symbian приложений</text:p>
        </text:list-item>
      </text:list>
      <text:p text:style-name="Text_20_body">Чтобы опубликовать ваше приложение для Symbian вам необходимо получить UID3 идентификатор от Nokia. Чтобы получить авторизованый идентификатор, необходимо написать письмо на PublishToOvi.Support@nokia.com, запросив новый идентификатор. К письму необходимо приложить подписаный вами и  отсканированый/отфографированый документ: <text:a xlink:type="simple" xlink:href="http://www.forum.nokia.com/Distribute/Application_Signing_for_Ovi_Store_Publishers.pdf" text:style-name="Internet_20_link" text:visited-style-name="Visited_20_Internet_20_Link">http://www.forum.nokia.com/Distribute/Application_Signing_for_Ovi_Store_Publishers.pdf</text:a> Отсканировать необходимо все 8 страниц. Также в письме вы должны указать ваш логин на publish.ovi.com и можете указать до 5 IMEI доступных вам телефонов, на которых вы хотите тестировать и отлаживать ваше приложение. <text:line-break/>
В ответ вы получите:</text:p>
      <text:list text:style-name="List_20_1" text:continue-numbering="false">
        <text:list-item>
          <text:p text:style-name="List_20_1_Content_First"> список авторизованых UID3 идентификаторов </text:p>
        </text:list-item>
        <text:list-item>
          <text:p text:style-name="List_20_1_Content"> сертификат и ключ с помощью которого вы можете подписать приложение для вашего персонального телефона. Данный сертификат позволяет вам использовать Capabilities недоступные для самоподписаных пакетов.</text:p>
        </text:list-item>
        <text:list-item>
          <text:p text:style-name="List_20_1_Content_Last"> подписаный Nokia sis пакет, разрешающий использование сертификата разработчика. Его необходимо установить на ваш телефон перед тестированием вашего приложения.</text:p>
        </text:list-item>
      </text:list>
      <text:h text:style-name="Heading_20_1" text:outline-level="1"><text:bookmark-start text:name="__RefHeading___как_протестирвать_приложение_если_у_вас_нет_телефона_3"/><text:bookmark-start text:name="как_протестирвать_приложение_если_у_вас_нет_телефона"/>Как протестирвать приложение, если у вас нет телефона<text:bookmark-end text:name="__RefHeading___как_протестирвать_приложение_если_у_вас_нет_телефона_3"/><text:bookmark-end text:name="как_протестирвать_приложение_если_у_вас_нет_телефона"/></text:h>
      <text:p text:style-name="Text_20_body">В таком случае Nokia предлагает вам сервис Remote Device Access(<text:a xlink:type="simple" xlink:href="http://www.forum.nokia.com/Devices/Remote_device_access/" text:style-name="Internet_20_link" text:visited-style-name="Visited_20_Internet_20_Link">http://www.forum.nokia.com/Devices/Remote_device_access/</text:a>) </text:p>
      <text:h text:style-name="Heading_20_1" text:outline-level="1"><text:bookmark-start text:name="__RefHeading___ссылки_4"/><text:bookmark-start text:name="ссылки"/>Ссылки<text:bookmark-end text:name="__RefHeading___ссылки_4"/><text:bookmark-end text:name="ссылки"/></text:h>
      <text:list text:style-name="List_20_1" text:continue-numbering="false">
        <text:list-item>
          <text:p text:style-name="List_20_1_Content_First"> <text:a xlink:type="simple" xlink:href="http://www.forum.nokia.com/Distribute/Ovi_Publish_Checklist_20101203.pdf" text:style-name="Internet_20_link" text:visited-style-name="Visited_20_Internet_20_Link">http://www.forum.nokia.com/Distribute/Ovi_Publish_Checklist_20101203.pdf</text:a></text:p>
        </text:list-item>
        <text:list-item>
          <text:p text:style-name="List_20_1_Content_Last"> <text:a xlink:type="simple" xlink:href="https://p.d.ovi.com/p/g/ovistore_static/docs/Publisher_Guide.pdf" text:style-name="Internet_20_link" text:visited-style-name="Visited_20_Internet_20_Link">https://p.d.ovi.com/p/g/ovistore_static/docs/Publisher_Guide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zps:ovi_publishing</dc:title>
  </office:meta>
</office:document-meta>
</file>