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armagetron"/><text:bookmark-start text:name="__RefHeading___наименование_1"/><text:bookmark-start text:name="наименование"/>Наименование<text:bookmark-end text:name="__RefHeading___наименование_1"/><text:bookmark-end text:name="наименование"/></text:h>
      <text:p text:style-name="Preformatted_20_Text">Армагетрон<text:s text:c="2"/>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Preformatted_20_Text">Клон стандартной КДЕ-шной игры KTron - 2х-мерные гонки на светоциклах. </text:p>
      <text:h text:style-name="Heading_20_4" text:outline-level="4"><text:bookmark-start text:name="__RefHeading___почему_это_будет_работать_3"/><text:bookmark-start text:name="почему_это_будет_работать"/>Почему это будет работать<text:bookmark-end text:name="__RefHeading___почему_это_будет_работать_3"/><text:bookmark-end text:name="почему_это_будет_работать"/></text:h>
      <text:p text:style-name="Preformatted_20_Text">Довольно увлекательная игра, в которую может играть любое количество человек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armagetron</dc:title>
  </office:meta>
</office:document-meta>
</file>