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championship_table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Таблица чемпионата, Championship table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ользователь либо сам заносит результаты какого-нибудь чемпионата, либо эти результаты скачиваются откуда-то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Спортивные болельщики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Смотрим хором на Петрунина и плакат который весит у нас в проходе в 207 комнате ;)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Самому заносить может быть лениво, а вот как получать автоматически откуда-нибудь не понятно, потому что надо определить это откуда и способ получения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championship_table</dc:title>
  </office:meta>
</office:document-meta>
</file>