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ozon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Клиент для Ozon, MobileOzon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Мобильный клиент, который показывает статус заказов, состояние корзины, информацию о отложенных товарях,  позволяет отменять заказы, а также уведомляет о их доставки в пункт выдачи.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Те кто пользуются интернет-магазинами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Это удобно, вся информация в этом месте, доступным всегда. А вообще пользователей интернет-магазинов (в том числе и Ozon) становится все больше.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Text_20_body">Иногда сама такой хочу, когда приходя утром на работу понимаю, что можно забрать заказ и жалею что не знала об этом 15 минут назад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ozon</dc:title>
  </office:meta>
</office:document-meta>
</file>