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b40b267be8e29406b043846acfc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sw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Scorched Widgets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Клон известной игры Scorched Earth - две башни по очереди стреляют друг в друга снарядами через некоторое препятствие. Надо рассчитывать угол и силу выстрела</text:p>
      <text:h text:style-name="Heading_20_4" text:outline-level="4"><text:bookmark-start text:name="__RefHeading___почему_это_будет_работать_3"/><text:bookmark-start text:name="почему_это_будет_работать"/>Почему это будет работать<text:bookmark-end text:name="__RefHeading___почему_это_будет_работать_3"/><text:bookmark-end text:name="почему_это_будет_работать"/></text:h>
      <text:p text:style-name="Text_20_body"> Классика жанра (:</text:p>
      <text:h text:style-name="Heading_20_4" text:outline-level="4"><text:bookmark-start text:name="__RefHeading___доп._комментарий_4"/><text:bookmark-start text:name="доп._комментарий"/>Доп. комментарий<text:bookmark-end text:name="__RefHeading___доп._комментарий_4"/><text:bookmark-end text:name="доп._комментарий"/></text:h>
      <text:p text:style-name="Text_20_body">Движок почти готов. Думаю об играбельности(<text:line-break/>
Скриншот<text:line-break/>
<draw:frame draw:style-name="media" draw:name="0" text:anchor-type="as-char" draw:z-index="0" svg:width="8.016875cm" svg:height="8.016875cm"><draw:image xlink:href="Pictures/1cb40b267be8e29406b043846acfca6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sw</dc:title>
  </office:meta>
</office:document-meta>
</file>