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towers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Башни. Towers.  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<text:a xlink:type="simple" xlink:href="http://flashportal.ru/play-9813-Vector_TDx.html" text:style-name="Internet_20_link" text:visited-style-name="Visited_20_Internet_20_Link">http://flashportal.ru/play-9813-Vector_TDx.html</text:a><text:line-break/>
 Пользователь на карте расставляет огневые точки(башни), которые стреляют по объектам, проходящим мимо них. Каждая огневая точка имеет силу выстрела, дальность стрельбы и некотрые бонусы для стрельбы по, например, воздушным мишеням. Мишени могут быть либо картинки, либо фигурки. Могут характеризоваться эмунитетом к каким-то башням и отсутствием эмунитета к другим. Также на карте можно расставлять всякие бонусы и всё что угодно, т.е. есть поле для фантазии еще есть. </text:p>
      <text:p text:style-name="Text_20_body">Возможен вариант, когда карта более запутанная и башни ставит компьютер, а пользователь просто выпускает юниты. 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Молодежь, которая использует девайсы в качестве убивания времени…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В последние время данный тип игрушек очень популярен в интернет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towers</dc:title>
  </office:meta>
</office:document-meta>
</file>